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3298cbf6e52b1686785968c04d2ef5a.png"/>
  <manifest:file-entry manifest:media-type="image/png" manifest:full-path="Pictures/4685d7ccb595c0eae4f3d945b223fdcb.png"/>
  <manifest:file-entry manifest:media-type="image/png" manifest:full-path="Pictures/36ec3cd9fd790897ec2b719b4e3fe504.png"/>
  <manifest:file-entry manifest:media-type="image/png" manifest:full-path="Pictures/f61ba84db7327672241c93d7ff7b7806.png"/>
  <manifest:file-entry manifest:media-type="image/png" manifest:full-path="Pictures/0117a0654398ed5e32e34e9ee3e7c50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terisk:yealink"/><text:bookmark-start text:name="__RefHeading___configuration_d_un_poste_yealink_1"/><text:bookmark-start text:name="configuration_d_un_poste_yealink"/>Configuration d'un poste Yealink<text:bookmark-end text:name="__RefHeading___configuration_d_un_poste_yealink_1"/><text:bookmark-end text:name="configuration_d_un_poste_yealink"/></text:h>
      <text:list text:style-name="Numbering_20_1" text:continue-numbering="false">
        <text:list-item>
          <text:p text:style-name="Numbering_20_1_Content_First"> Idéalement, faire un reset du poste en appuyant longtemps sur le bouton OK et valider le reset d'usine</text:p>
        </text:list-item>
        <text:list-item>
          <text:p text:style-name="Numbering_20_1_Content"> Aller dans le menu <draw:frame draw:style-name="media" draw:name="0" text:anchor-type="as-char" draw:z-index="0" svg:width="9.5514583333333cm" style:rel-width="100%" svg:height="5.5033333333333cm" style:rel-height="scale"><draw:image xlink:href="Pictures/03298cbf6e52b1686785968c04d2ef5a.png" xlink:type="simple" xlink:show="embed" xlink:actuate="onLoad"/></draw:frame></text:p>
        </text:list-item>
        <text:list-item>
          <text:p text:style-name="Numbering_20_1_Content"> Aller dans le menu avancé <draw:frame draw:style-name="media" draw:name="1" text:anchor-type="as-char" draw:z-index="1" svg:width="8.2285416666667cm" style:rel-width="100%" svg:height="4.8154166666667cm" style:rel-height="scale"><draw:image xlink:href="Pictures/4685d7ccb595c0eae4f3d945b223fdcb.png" xlink:type="simple" xlink:show="embed" xlink:actuate="onLoad"/></draw:frame></text:p>
        </text:list-item>
        <text:list-item>
          <text:p text:style-name="Numbering_20_1_Content"> Introduire le mot de passe “admin” <draw:frame draw:style-name="media" draw:name="2" text:anchor-type="as-char" draw:z-index="2" svg:width="7.9639583333333cm" style:rel-width="100%" svg:height="4.5508333333333cm" style:rel-height="scale"><draw:image xlink:href="Pictures/36ec3cd9fd790897ec2b719b4e3fe504.png" xlink:type="simple" xlink:show="embed" xlink:actuate="onLoad"/></draw:frame></text:p>
        </text:list-item>
        <text:list-item>
          <text:p text:style-name="Numbering_20_1_Content"> Aller dans le menu account <draw:frame draw:style-name="media" draw:name="3" text:anchor-type="as-char" draw:z-index="3" svg:width="7.5935416666667cm" style:rel-width="100%" svg:height="4.5508333333333cm" style:rel-height="scale"><draw:image xlink:href="Pictures/f61ba84db7327672241c93d7ff7b7806.png" xlink:type="simple" xlink:show="embed" xlink:actuate="onLoad"/></draw:frame></text:p>
        </text:list-item>
        <text:list-item>
          <text:p text:style-name="Numbering_20_1_Content"> Choisir une entrée de ligne, généralement la première ligne <draw:frame draw:style-name="media" draw:name="4" text:anchor-type="as-char" draw:z-index="4" svg:width="7.62cm" style:rel-width="100%" svg:height="4.4979166666667cm" style:rel-height="scale"><draw:image xlink:href="Pictures/0117a0654398ed5e32e34e9ee3e7c503.png" xlink:type="simple" xlink:show="embed" xlink:actuate="onLoad"/></draw:frame></text:p>
        </text:list-item>
        <text:list-item>
          <text:p text:style-name="Numbering_20_1_Content"> Entrer les paramètres suivant:</text:p>
          <text:list text:style-name="Numbering_20_1">
            <text:list-item>
              <text:p text:style-name="Numbering_20_1_Content"> Activation –&gt; enabled</text:p>
            </text:list-item>
            <text:list-item>
              <text:p text:style-name="Numbering_20_1_Content"> Label –&gt; Indiquer une description</text:p>
            </text:list-item>
            <text:list-item>
              <text:p text:style-name="Numbering_20_1_Content"> Register Name –&gt; Le numéro de téléphone 0032….</text:p>
            </text:list-item>
            <text:list-item>
              <text:p text:style-name="Numbering_20_1_Content"> User Name –&gt; Egalement le numéro de téléphone 0032….</text:p>
            </text:list-item>
            <text:list-item>
              <text:p text:style-name="Numbering_20_1_Content"> Password –&gt; Le mot de passe défini</text:p>
            </text:list-item>
            <text:list-item>
              <text:p text:style-name="Numbering_20_1_Content_Last"> SIP Server: le server OVH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27:19</meta:creation-date>
    <dc:creator>Generated</dc:creator>
    <dc:date>2026-08-27T07::27:19</dc:date>
    <dc:language>en-US</dc:language>
    <meta:editing-cycles>1</meta:editing-cycles>
    <meta:editing-duration>PT0S</meta:editing-duration>
    <dc:title>asterisk:yealink</dc:title>
  </office:meta>
</office:document-meta>
</file>