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up:restic"/><text:bookmark-start text:name="__RefHeading___restic_1"/><text:bookmark-start text:name="restic"/>Restic<text:bookmark-end text:name="__RefHeading___restic_1"/><text:bookmark-end text:name="restic"/></text:h>
      <text:h text:style-name="Heading_20_2" text:outline-level="2"><text:bookmark-start text:name="__RefHeading___rest-server_2"/><text:bookmark-start text:name="rest-server"/>Rest-server<text:bookmark-end text:name="__RefHeading___rest-server_2"/><text:bookmark-end text:name="rest-server"/></text:h>
      <text:list text:style-name="Numbering_20_1" text:continue-numbering="false">
        <text:list-item>
          <text:p text:style-name="Numbering_20_1_Content_First"> Mettre à jour les dépots APT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updat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er go make &amp; git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apt-get install</text:span> golang-go <text:span text:style-name="highlight_kw2">git</text:span> <text:span text:style-name="highlight_kw2">make</text:span> <text:span text:style-name="highlight_re5">-y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élécharger le dépot du rest-server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git clone</text:span> https:<text:span text:style-name="highlight_sy0">//</text:span>github.com<text:span text:style-name="highlight_sy0">/</text:span>restic<text:span text:style-name="highlight_sy0">/</text:span>rest-serve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ntrez dans le dossier, compilez et déployer l'installation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3">cd</text:span> rest-server<text:span text:style-name="highlight_sy0">/</text:span><text:line-break/><text:span text:style-name="highlight_kw2">make</text:span><text:line-break/><text:span text:style-name="highlight_kw2">make</text:span> <text:span text:style-name="highlight_kw2">install</text:span>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Liste numérotée</text:p>
        </text:list-item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ist_20_1_Content_First"> <text:a xlink:type="simple" xlink:href="https://www.kloppenborg.net/blog/2019/06/12/restic-backup-server" text:style-name="Internet_20_link" text:visited-style-name="Visited_20_Internet_20_Link">https://www.kloppenborg.net/blog/2019/06/12/restic-backup-server</text:a></text:p>
        </text:list-item>
        <text:list-item>
          <text:p text:style-name="List_20_1_Content"> <text:a xlink:type="simple" xlink:href="https://restic.readthedocs.io/en/latest/060_forget.html#removing-snapshots-according-to-a-policy" text:style-name="Internet_20_link" text:visited-style-name="Visited_20_Internet_20_Link">https://restic.readthedocs.io/en/latest/060_forget.html#removing-snapshots-according-to-a-policy</text:a></text:p>
        </text:list-item>
        <text:list-item>
          <text:p text:style-name="List_20_1_Content"> <text:a xlink:type="simple" xlink:href="https://golb.hplar.ch/2020/04/backup-restic.html" text:style-name="Internet_20_link" text:visited-style-name="Visited_20_Internet_20_Link">https://golb.hplar.ch/2020/04/backup-restic.html</text:a></text:p>
        </text:list-item>
        <text:list-item>
          <text:p text:style-name="List_20_1_Content_Last"> <text:a xlink:type="simple" xlink:href="https://www.hostwinds.com/guide/creating-mysql-backups-restic/" text:style-name="Internet_20_link" text:visited-style-name="Visited_20_Internet_20_Link">https://www.hostwinds.com/guide/creating-mysql-backups-restic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4:17</meta:creation-date>
    <dc:creator>Generated</dc:creator>
    <dc:date>2026-08-27T10::04:17</dc:date>
    <dc:language>en-US</dc:language>
    <meta:editing-cycles>1</meta:editing-cycles>
    <meta:editing-duration>PT0S</meta:editing-duration>
    <dc:title>backup:restic</dc:title>
  </office:meta>
</office:document-meta>
</file>