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ba82ab4f431497c697ed1e711053df.png"/>
  <manifest:file-entry manifest:media-type="image/png" manifest:full-path="Pictures/5079347bc67006a278866a7f494548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s:piermi:odoo:auto-copy-product"/><text:bookmark-start text:name="__RefHeading___piermiodoo_-_copie_de_donnees_de_base_1"/><text:bookmark-start text:name="piermiodoo_-_copie_de_donnees_de_base"/>Piermi: Odoo - Copie de données de base<text:bookmark-end text:name="__RefHeading___piermiodoo_-_copie_de_donnees_de_base_1"/><text:bookmark-end text:name="piermiodoo_-_copie_de_donnees_de_base"/></text:h>
      <text:h text:style-name="Heading_20_2" text:outline-level="2"><text:bookmark-start text:name="__RefHeading___description_high_level_2"/><text:bookmark-start text:name="description_high_level"/>Description High Level<text:bookmark-end text:name="__RefHeading___description_high_level_2"/><text:bookmark-end text:name="description_high_level"/></text:h>
      <text:p text:style-name="Text_20_body">Afin de faciliter l'encodage d'articles, Piermi a demandé une solution pour <text:span text:style-name="Strong_20_Emphasis">copier automatiquement les Produits Alternatifs en articles promotionnels</text:span>
<draw:frame draw:style-name="media" draw:name="0" text:anchor-type="as-char" draw:z-index="0" svg:width="29.897916666667cm" style:rel-width="100%" svg:height="14.234583333333cm" style:rel-height="scale"><draw:image xlink:href="Pictures/fcba82ab4f431497c697ed1e711053df.png" xlink:type="simple" xlink:show="embed" xlink:actuate="onLoad"/></draw:frame></text:p>
      <text:h text:style-name="Heading_20_2" text:outline-level="2"><text:bookmark-start text:name="__RefHeading___description_technique_v15_3"/><text:bookmark-start text:name="description_technique_v15"/>Description Technique v15<text:bookmark-end text:name="__RefHeading___description_technique_v15_3"/><text:bookmark-end text:name="description_technique_v15"/></text:h>
      <text:p text:style-name="Text_20_body">Pour ce faire, nous avons développé une petite routine “Action automatisée” au niveau product.template et product.product</text:p>
      <text:h text:style-name="Heading_20_3" text:outline-level="3"><text:bookmark-start text:name="__RefHeading___action_automatisee_product.product_4"/><text:bookmark-start text:name="action_automatisee_product.product"/>Action automatisée product.product<text:bookmark-end text:name="__RefHeading___action_automatisee_product.product_4"/><text:bookmark-end text:name="action_automatisee_product.product"/></text:h>
      <text:p text:style-name="Text_20_body">Dans Paramètres → Techniques → Actions automatisées</text:p>
      <text:list text:style-name="List_20_1" text:continue-numbering="false">
        <text:list-item>
          <text:p text:style-name="List_20_1_Content_First"> Sur le modèle: article</text:p>
        </text:list-item>
        <text:list-item>
          <text:p text:style-name="List_20_1_Content"> Action à effectuer: Mettre à jour l'enregistrement </text:p>
        </text:list-item>
        <text:list-item>
          <text:p text:style-name="List_20_1_Content"> Déclencheur: Création / Mise à jour</text:p>
        </text:list-item>
        <text:list-item>
          <text:p text:style-name="List_20_1_Content"> Champs déclencheur: Produits Alternatifs (product.product)</text:p>
        </text:list-item>
        <text:list-item>
          <text:p text:style-name="List_20_1_Content_Last"> Champ: Article Optionnels (product.product) Type d'évaluation: Expression Python valeur: record.alternative_product_ids</text:p>
        </text:list-item>
      </text:list>
      <text:p text:style-name="Text_20_body"><draw:frame draw:style-name="media" draw:name="1" text:anchor-type="as-char" draw:z-index="1" svg:width="30.1625cm" style:rel-width="100%" svg:height="15.875cm" style:rel-height="scale"><draw:image xlink:href="Pictures/5079347bc67006a278866a7f4945485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3:05</meta:creation-date>
    <dc:creator>Generated</dc:creator>
    <dc:date>2026-08-27T10::53:05</dc:date>
    <dc:language>en-US</dc:language>
    <meta:editing-cycles>1</meta:editing-cycles>
    <meta:editing-duration>PT0S</meta:editing-duration>
    <dc:title>clients:piermi:odoo:auto-copy-product</dc:title>
  </office:meta>
</office:document-meta>
</file>