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e5f2a0d2b9d9662403a814a9c8acf8c.png"/>
  <manifest:file-entry manifest:media-type="image/png" manifest:full-path="Pictures/445bfa9f6ba9b8128653b3c7d93265e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Table1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lients:piermi:odoo:etiquette-cadeau"/><text:bookmark-start text:name="__RefHeading___piermiodoo_-_etiquette_cadeau_1"/><text:bookmark-start text:name="piermiodoo_-_etiquette_cadeau"/>Piermi: Odoo - Etiquette Cadeau<text:bookmark-end text:name="__RefHeading___piermiodoo_-_etiquette_cadeau_1"/><text:bookmark-end text:name="piermiodoo_-_etiquette_cadeau"/></text:h>
      <text:h text:style-name="Heading_20_2" text:outline-level="2"><text:bookmark-start text:name="__RefHeading___description_high_level_2"/><text:bookmark-start text:name="description_high_level"/>Description High Level<text:bookmark-end text:name="__RefHeading___description_high_level_2"/><text:bookmark-end text:name="description_high_level"/></text:h>
      <text:p text:style-name="Text_20_body">Par défaut Odoo propose des bons cadeaux à imprimer sur format A4.
Le client souhaite pouvoir imprimer une petite étiquette autocollante sur un pré-imprimé cartonné.</text:p>
      <text:h text:style-name="Heading_20_2" text:outline-level="2"><text:bookmark-start text:name="__RefHeading___description_technique_v17_3"/><text:bookmark-start text:name="description_technique_v17"/>Description Technique v17<text:bookmark-end text:name="__RefHeading___description_technique_v17_3"/><text:bookmark-end text:name="description_technique_v17"/></text:h>
      <text:h text:style-name="Heading_20_3" text:outline-level="3"><text:bookmark-start text:name="__RefHeading___dans_le_menu_rapport_4"/><text:bookmark-start text:name="dans_le_menu_rapport"/>Dans le menu Rapport<text:bookmark-end text:name="__RefHeading___dans_le_menu_rapport_4"/><text:bookmark-end text:name="dans_le_menu_rapport"/></text:h>
      <text:list text:style-name="Numbering_20_1" text:continue-numbering="false">
        <text:list-item>
          <text:p text:style-name="Numbering_20_1_Content_First"> Dans Technique → Rapports, créer un nouveau rapport dont le nom de l'action est “makeitsimple_loyalty_zebra”</text:p>
        </text:list-item>
        <text:list-item>
          <text:p text:style-name="Numbering_20_1_Content"> Choisir format de papier Dymo Label Sheet</text:p>
        </text:list-item>
        <text:list-item>
          <text:p text:style-name="Numbering_20_1_Content"> Nom de modèle: loyalty.card</text:p>
        </text:list-item>
        <text:list-item>
          <text:p text:style-name="Numbering_20_1_Content"> Nom du modèle2: loyalty.makeitsimple_loyalty_zebra</text:p>
        </text:list-item>
        <text:list-item>
          <text:p text:style-name="Numbering_20_1_Content_Last"> Cliquez sur “Ajouter au menu imprimer” puis sur vue Qweb <draw:frame draw:style-name="media" draw:name="0" text:anchor-type="as-char" draw:z-index="0" svg:width="60.510208333333cm" style:rel-width="100%" svg:height="21.775208333333cm" style:rel-height="scale"><draw:image xlink:href="Pictures/1e5f2a0d2b9d9662403a814a9c8acf8c.png" xlink:type="simple" xlink:show="embed" xlink:actuate="onLoad"/></draw:frame></text:p>
        </text:list-item>
      </text:list>
      <text:h text:style-name="Heading_20_3" text:outline-level="3"><text:bookmark-start text:name="__RefHeading___dans_le_menu_vue_5"/><text:bookmark-start text:name="dans_le_menu_vue"/>Dans le menu Vue<text:bookmark-end text:name="__RefHeading___dans_le_menu_vue_5"/><text:bookmark-end text:name="dans_le_menu_vue"/></text:h>
      <text:list text:style-name="Numbering_20_1" text:continue-numbering="false">
        <text:list-item>
          <text:p text:style-name="Numbering_20_1_Content_First"> Créer une nouvelle vue appelée “makeitsimple_loyalty_zebra” </text:p>
        </text:list-item>
        <text:list-item>
          <text:p text:style-name="Numbering_20_1_Content"> Type de vue: Qweb</text:p>
        </text:list-item>
        <text:list-item>
          <text:p text:style-name="Numbering_20_1_Content"> Clé loyalty.makeitsimple_loyalty_zebra (la même que le modèle 2 du rapport</text:p>
        </text:list-item>
        <text:list-item>
          <text:p text:style-name="Numbering_20_1_Content"> Architecture: </text:p>
        </text:list-item>
      </text:list>
      <table:table table:style-name="Table1_Indentation_Level1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sc3"><text:span text:style-name="highlight_re1">&lt;t</text:span> <text:span text:style-name="highlight_re0">t-name</text:span>=<text:span text:style-name="highlight_st0">"loyalty.makeitsimple_loyalty_zebra"</text:span><text:span text:style-name="highlight_re2">&gt;</text:span></text:span><text:line-break/><text:s text:c="8"/><text:span text:style-name="highlight_sc3"><text:span text:style-name="highlight_re1">&lt;t</text:span> <text:span text:style-name="highlight_re0">t-call</text:span>=<text:span text:style-name="highlight_st0">"web.html_container"</text:span><text:span text:style-name="highlight_re2">&gt;</text:span></text:span><text:line-break/><text:s text:c="12"/><text:span text:style-name="highlight_sc3"><text:span text:style-name="highlight_re1">&lt;t</text:span> <text:span text:style-name="highlight_re0">t-call</text:span>=<text:span text:style-name="highlight_st0">"web.external_layout"</text:span><text:span text:style-name="highlight_re2">&gt;</text:span></text:span><text:line-break/><text:s text:c="16"/><text:span text:style-name="highlight_sc3"><text:span text:style-name="highlight_re1">&lt;div</text:span> <text:span text:style-name="highlight_re0">class</text:span>=<text:span text:style-name="highlight_st0">"oe_structure"</text:span><text:span text:style-name="highlight_re2">/&gt;</text:span></text:span><text:line-break/> <text:line-break/><text:s text:c="16"/><text:span text:style-name="highlight_sc3"><text:span text:style-name="highlight_re1">&lt;div</text:span> <text:span text:style-name="highlight_re0">style</text:span>=<text:span text:style-name="highlight_st0">"padding:0; margin:0px; text-align:center;"</text:span><text:span text:style-name="highlight_re2">&gt;</text:span></text:span><text:line-break/><text:s text:c="24"/><text:span text:style-name="highlight_sc3"><text:span text:style-name="highlight_re1">&lt;strong<text:span text:style-name="highlight_re2">&gt;</text:span></text:span><text:span text:style-name="highlight_re1">&lt;span</text:span> <text:span text:style-name="highlight_re0">t-out</text:span>=<text:span text:style-name="highlight_st0">"docs.points"</text:span> <text:span text:style-name="highlight_re0">t-options</text:span>=<text:span text:style-name="highlight_st0">"{'widget': 'monetary', 'display_currency': docs.currency_id}"</text:span><text:span text:style-name="highlight_re2">&gt;</text:span></text:span>1000<text:span text:style-name="highlight_sc3"><text:span text:style-name="highlight_re1">&lt;/span<text:span text:style-name="highlight_re2">&gt;</text:span></text:span><text:span text:style-name="highlight_re1">&lt;/strong<text:span text:style-name="highlight_re2">&gt;</text:span></text:span></text:span><text:line-break/><text:s text:c="16"/><text:span text:style-name="highlight_sc3"><text:span text:style-name="highlight_re1">&lt;/div<text:span text:style-name="highlight_re2">&gt;</text:span></text:span></text:span><text:line-break/> <text:line-break/><text:s text:c="16"/><text:span text:style-name="highlight_sc3"><text:span text:style-name="highlight_re1">&lt;div</text:span> <text:span text:style-name="highlight_re0">t-if</text:span>=<text:span text:style-name="highlight_st0">"docs.expiration_date"</text:span> <text:span text:style-name="highlight_re0">style</text:span>=<text:span text:style-name="highlight_st0">"padding:0; margin:0px; font-size:10px;<text:s text:c="2"/>text-align:center;"</text:span><text:span text:style-name="highlight_re2">&gt;</text:span></text:span><text:line-break/><text:s text:c="24"/>Valide jusqu'au <text:span text:style-name="highlight_sc3"><text:span text:style-name="highlight_re1">&lt;span</text:span> <text:span text:style-name="highlight_re0">t-field</text:span>=<text:span text:style-name="highlight_st0">"docs.expiration_date"</text:span><text:span text:style-name="highlight_re2">&gt;</text:span></text:span>2023-12-31<text:span text:style-name="highlight_sc3"><text:span text:style-name="highlight_re1">&lt;/span<text:span text:style-name="highlight_re2">&gt;</text:span></text:span></text:span><text:line-break/><text:s text:c="16"/><text:span text:style-name="highlight_sc3"><text:span text:style-name="highlight_re1">&lt;/div<text:span text:style-name="highlight_re2">&gt;</text:span></text:span></text:span><text:line-break/><text:s text:c="16"/><text:span text:style-name="highlight_sc3"><text:span text:style-name="highlight_re1">&lt;div</text:span> <text:span text:style-name="highlight_re0">class</text:span>=<text:span text:style-name="highlight_st0">"oe_structure"</text:span><text:span text:style-name="highlight_re2">/&gt;</text:span></text:span><text:line-break/><text:s text:c="16"/><text:span text:style-name="highlight_sc3"><text:span text:style-name="highlight_re1">&lt;div</text:span> <text:span text:style-name="highlight_re0">style</text:span>=<text:span text:style-name="highlight_st0">"padding:0; margin:0px;<text:s text:c="2"/>text-align:center;"</text:span><text:span text:style-name="highlight_re2">&gt;</text:span></text:span><text:line-break/><text:s text:c="20"/><text:span text:style-name="highlight_sc3"><text:span text:style-name="highlight_re1">&lt;img</text:span> <text:span text:style-name="highlight_re0">t-att-src</text:span>=<text:span text:style-name="highlight_st0">"'/report/barcode/QR/'+docs.code"</text:span> <text:span text:style-name="highlight_re0">style</text:span>=<text:span text:style-name="highlight_st0">"width:50px;height:50px"</text:span> <text:span text:style-name="highlight_re0">alt</text:span>=<text:span text:style-name="highlight_st0">"Barcode"</text:span><text:span text:style-name="highlight_re2">/&gt;</text:span></text:span><text:line-break/><text:s text:c="16"/><text:span text:style-name="highlight_sc3"><text:span text:style-name="highlight_re1">&lt;/div<text:span text:style-name="highlight_re2">&gt;</text:span></text:span></text:span><text:line-break/><text:s text:c="16"/><text:span text:style-name="highlight_sc3"><text:span text:style-name="highlight_re1">&lt;div</text:span> <text:span text:style-name="highlight_re0">style</text:span>=<text:span text:style-name="highlight_st0">"padding:0; margin:0px; margin-top:5px; background-color:#efefef; text-align:center;"</text:span><text:span text:style-name="highlight_re2">&gt;</text:span></text:span><text:line-break/><text:s text:c="20"/><text:span text:style-name="highlight_sc3"><text:span text:style-name="highlight_re1">&lt;p</text:span> <text:span text:style-name="highlight_re0">style</text:span>=<text:span text:style-name="highlight_st0">"margin:0px; font-size:10px;font-family:arial, 'helvetica neue', helvetica, sans-serif; line-height:12px; color:#A9A9A9"</text:span><text:span text:style-name="highlight_re2">&gt;</text:span></text:span><text:line-break/><text:s text:c="24"/><text:span text:style-name="highlight_sc3"><text:span text:style-name="highlight_re1">&lt;span</text:span> <text:span text:style-name="highlight_re0">t-field</text:span>=<text:span text:style-name="highlight_st0">"docs.code"</text:span><text:span text:style-name="highlight_re2">&gt;</text:span></text:span>ABCDE12345<text:span text:style-name="highlight_sc3"><text:span text:style-name="highlight_re1">&lt;/span<text:span text:style-name="highlight_re2">&gt;</text:span></text:span></text:span><text:line-break/><text:s text:c="20"/><text:span text:style-name="highlight_sc3"><text:span text:style-name="highlight_re1">&lt;/p<text:span text:style-name="highlight_re2">&gt;</text:span></text:span></text:span><text:line-break/><text:s text:c="16"/><text:span text:style-name="highlight_sc3"><text:span text:style-name="highlight_re1">&lt;/div<text:span text:style-name="highlight_re2">&gt;</text:span></text:span></text:span><text:line-break/><text:s text:c="12"/><text:span text:style-name="highlight_sc3"><text:span text:style-name="highlight_re1">&lt;/t<text:span text:style-name="highlight_re2">&gt;</text:span></text:span></text:span><text:line-break/><text:s text:c="8"/><text:span text:style-name="highlight_sc3"><text:span text:style-name="highlight_re1">&lt;/t<text:span text:style-name="highlight_re2">&gt;</text:span></text:span></text:span><text:line-break/><text:s text:c="4"/><text:span text:style-name="highlight_sc3"><text:span text:style-name="highlight_re1">&lt;/t<text:span text:style-name="highlight_re2">&gt;</text:span></text:span></text:span></text:p>
          </table:table-cell>
        </table:table-row>
      </table:table>
      <text:list text:style-name="Numbering_20_1" text:continue-numbering="true">
        <text:list-item>
          <text:p text:style-name="LastListParagraph_FirstListParagraph_Text_20_body"><draw:frame draw:style-name="media" draw:name="1" text:anchor-type="as-char" draw:z-index="1" svg:width="59.769375cm" style:rel-width="100%" svg:height="33.416875cm" style:rel-height="scale"><draw:image xlink:href="Pictures/445bfa9f6ba9b8128653b3c7d93265ea.png" xlink:type="simple" xlink:show="embed" xlink:actuate="onLoad"/></draw:frame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name="FirstListParagraph_Text_20_body" style:display-name="First Text body" style:parent-style-name="Text_20_body" style:class="html" style:next-style-name="Text_20_body" style:family="paragraph">
      <style:paragraph-properties fo:margin-top="0.5cm" fo:margin-bottom="0.212cm"/>
    </style:style>
    <style:style style:name="LastListParagraph_FirstListParagraph_Text_20_body" style:display-name="Last First Text body" style:parent-style-name="FirstListParagraph_Text_20_body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Table1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7T10::01:23</meta:creation-date>
    <dc:creator>Generated</dc:creator>
    <dc:date>2026-08-27T10::01:23</dc:date>
    <dc:language>en-US</dc:language>
    <meta:editing-cycles>1</meta:editing-cycles>
    <meta:editing-duration>PT0S</meta:editing-duration>
    <dc:title>clients:piermi:odoo:etiquette-cadeau</dc:title>
  </office:meta>
</office:document-meta>
</file>