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ients:tpcontrol:kiosk"/><text:bookmark-start text:name="__RefHeading___kiosk_tpcontrol_1"/><text:bookmark-start text:name="kiosk_tpcontrol"/>Kiosk TPControl<text:bookmark-end text:name="__RefHeading___kiosk_tpcontrol_1"/><text:bookmark-end text:name="kiosk_tpcontrol"/></text:h>
      <text:h text:style-name="Heading_20_2" text:outline-level="2"><text:bookmark-start text:name="__RefHeading___preparation_2"/><text:bookmark-start text:name="preparation"/>Préparation<text:bookmark-end text:name="__RefHeading___preparation_2"/><text:bookmark-end text:name="preparation"/></text:h>
      <text:list text:style-name="Numbering_20_1" text:continue-numbering="false">
        <text:list-item>
          <text:p text:style-name="Numbering_20_1_Content_First"> Installation Debian en mode minimal</text:p>
        </text:list-item>
        <text:list-item>
          <text:p text:style-name="Numbering_20_1_Content"> Installer le nécessaire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apt <text:span text:style-name="highlight_kw2">install</text:span> <text:span text:style-name="highlight_kw2">dialog</text:span> <text:span text:style-name="highlight_kw2">sudo</text:span> xorg firefox-esr openbox lightdm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Dans le fichier suivant, en dessous de “[Seat:*]” modifier les deux valeurs selon vos besoins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lightdm<text:span text:style-name="highlight_sy0">/</text:span>lightdm.conf</text:p>
          </table:table-cell>
        </table:table-row>
      </table:table>
      <text:list text:style-name="Numbering_20_1" text:continue-numbering="true">
        <text:list-item>
          <text:p text:style-name="FirstListParagraph_Text_20_body">Contenu:</text:p>
          <text:p text:style-name="Preformatted_20_Text">user-session = openbox<text:line-break/># ...<text:line-break/>autologin-user = creapix</text:p>
        </text:list-item>
        <text:list-item>
          <text:p text:style-name="Numbering_20_1_Content"> Créer un fichier de commandes qui se lancera au démarrage: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home<text:span text:style-name="highlight_sy0">/</text:span>creapix<text:span text:style-name="highlight_sy0">/</text:span>.config<text:span text:style-name="highlight_sy0">/</text:span>openbox<text:span text:style-name="highlight_sy0">/</text:span>autostart</text:p>
          </table:table-cell>
        </table:table-row>
      </table:table>
      <text:list text:style-name="Numbering_20_1" text:continue-numbering="true">
        <text:list-item>
          <text:p text:style-name="FirstListParagraph_Text_20_body">Contenu: </text:p>
          <text:p text:style-name="Preformatted_20_Text">test</text:p>
        </text:list-item>
      </text:list>
      <text:h text:style-name="Heading_20_2" text:outline-level="2"><text:bookmark-start text:name="__RefHeading___script_de_configuration_3"/><text:bookmark-start text:name="script_de_configuration"/>Script de configuration<text:bookmark-end text:name="__RefHeading___script_de_configuration_3"/><text:bookmark-end text:name="script_de_configuration"/></text:h>
      <text:h text:style-name="Heading_20_3" text:outline-level="3"><text:bookmark-start text:name="__RefHeading___donner_acces_aux_interfaces_reseau_4"/><text:bookmark-start text:name="donner_acces_aux_interfaces_reseau"/>Donner accès aux interfaces réseau<text:bookmark-end text:name="__RefHeading___donner_acces_aux_interfaces_reseau_4"/><text:bookmark-end text:name="donner_acces_aux_interfaces_reseau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chown</text:span> :creapix <text:span text:style-name="highlight_sy0">/</text:span>etc<text:span text:style-name="highlight_sy0">/</text:span>network<text:span text:style-name="highlight_sy0">/</text:span>interfaces<text:line-break/><text:span text:style-name="highlight_kw2">chmod</text:span> <text:span text:style-name="highlight_nu0">774</text:span> <text:span text:style-name="highlight_sy0">/</text:span>etc<text:span text:style-name="highlight_sy0">/</text:span>network<text:span text:style-name="highlight_sy0">/</text:span>interfaces</text:p>
          </table:table-cell>
        </table:table-row>
      </table:table>
      <text:h text:style-name="Heading_20_3" text:outline-level="3"><text:bookmark-start text:name="__RefHeading___donner_acces_a_la_commande_reboot_5"/><text:bookmark-start text:name="donner_acces_a_la_commande_reboot"/>Donner accès à la commande reboot<text:bookmark-end text:name="__RefHeading___donner_acces_a_la_commande_reboot_5"/><text:bookmark-end text:name="donner_acces_a_la_commande_reboot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3">echo</text:span> creapix <text:span text:style-name="highlight_re2">ALL</text:span>=NOPASSWD:<text:span text:style-name="highlight_sy0">/</text:span>sbin<text:span text:style-name="highlight_sy0">/</text:span>reboot <text:span text:style-name="highlight_sy0">&gt;&gt;</text:span> <text:span text:style-name="highlight_sy0">/</text:span>etc<text:span text:style-name="highlight_sy0">/</text:span>sudoer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family="text">
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30:15</meta:creation-date>
    <dc:creator>Generated</dc:creator>
    <dc:date>2026-08-27T09::30:15</dc:date>
    <dc:language>en-US</dc:language>
    <meta:editing-cycles>1</meta:editing-cycles>
    <meta:editing-duration>PT0S</meta:editing-duration>
    <dc:title>clients:tpcontrol:kiosk</dc:title>
  </office:meta>
</office:document-meta>
</file>