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glpi:agentlinux"/><text:bookmark-start text:name="__RefHeading___glpi_agent_linux_1"/><text:bookmark-start text:name="glpi_agent_linux"/>GLPI Agent Linux<text:bookmark-end text:name="__RefHeading___glpi_agent_linux_1"/><text:bookmark-end text:name="glpi_agent_linux"/></text:h>
      <text:p text:style-name="Text_20_body">Version rapide: prendre la version appimag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lpi-agent<text:span text:style-name="highlight_sy0">*</text:span>.Appimage <text:span text:style-name="highlight_re5">--install</text:span> <text:span text:style-name="highlight_re5">--local</text:span> . <text:span text:style-name="highlight_re5">--no-service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/</text:span>usr<text:span text:style-name="highlight_sy0">/</text:span>local<text:span text:style-name="highlight_sy0">/</text:span>bin<text:span text:style-name="highlight_sy0">/</text:span>glpi-inventory <text:span text:style-name="highlight_re5">--json</text:span> <text:span text:style-name="highlight_sy0">&gt;</text:span> nom_du fichi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51</meta:creation-date>
    <dc:creator>Generated</dc:creator>
    <dc:date>2026-08-27T09::25:51</dc:date>
    <dc:language>en-US</dc:language>
    <meta:editing-cycles>1</meta:editing-cycles>
    <meta:editing-duration>PT0S</meta:editing-duration>
    <dc:title>deploiement:glpi:agentlinux</dc:title>
  </office:meta>
</office:document-meta>
</file>