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8af71de3b6487029f4483c2204aa27.png"/>
  <manifest:file-entry manifest:media-type="image/png" manifest:full-path="Pictures/e2c776213f5037a55ce36a306849d68a.png"/>
  <manifest:file-entry manifest:media-type="image/png" manifest:full-path="Pictures/5ad833672fac1e434537464a2f538b27.png"/>
  <manifest:file-entry manifest:media-type="image/png" manifest:full-path="Pictures/d0b5d0fc064a5f93aedc0ef27bd5bb2f.png"/>
  <manifest:file-entry manifest:media-type="image/svg+xml" manifest:full-path="Pictures/87968c6de3e3a894ab5204e402b383db.svg"/>
  <manifest:file-entry manifest:media-type="image/png" manifest:full-path="Pictures/7e07b78b7a7955aecd2a7c2573e98f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glpi:install_debian9"/><text:bookmark-start text:name="__RefHeading___glpiinstallation_sur_debian_jessie_1"/><text:bookmark-start text:name="glpiinstallation_sur_debian_jessie"/>GLPI: Installation sur Debian Jessie<text:bookmark-end text:name="__RefHeading___glpiinstallation_sur_debian_jessie_1"/><text:bookmark-end text:name="glpiinstallation_sur_debian_jessie"/></text:h>
      <text:h text:style-name="Heading_20_2" text:outline-level="2"><text:bookmark-start text:name="__RefHeading___installation_de_glpi_2"/><text:bookmark-start text:name="installation_de_glpi"/>Installation de GLPI<text:bookmark-end text:name="__RefHeading___installation_de_glpi_2"/><text:bookmark-end text:name="installation_de_glpi"/></text:h>
      <text:list text:style-name="Numbering_20_1" text:continue-numbering="false">
        <text:list-item>
          <text:p text:style-name="Numbering_20_1_Content_First"> Installer les paquets nécessaire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<text:line-break/>apt dist-upgrade<text:line-break/><text:span text:style-name="highlight_kw2">apt-get install</text:span> nginx mariadb-server php-fpm php-mysql php-curl \<text:line-break/>php-ldap php-gd php-imap php-mbstring php-xml php-xmlrpc php-apcu php-ca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écuriser mariadb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mysql_secure_installatio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&amp; décompresser le package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qO-</text:span> https:<text:span text:style-name="highlight_sy0">//</text:span>github.com<text:span text:style-name="highlight_sy0">/</text:span>glpi-project<text:span text:style-name="highlight_sy0">/</text:span>glpi<text:span text:style-name="highlight_sy0">/</text:span>releases<text:span text:style-name="highlight_sy0">/</text:span>download<text:span text:style-name="highlight_sy0">/</text:span>9.5.3<text:span text:style-name="highlight_sy0">/</text:span>glpi-9.5.3.tgz <text:span text:style-name="highlight_sy0">|</text:span> <text:span text:style-name="highlight_kw2">tar</text:span> xvzf -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s fichiers téléchargés dans /var/www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p</text:span> <text:span text:style-name="highlight_re5">-r</text:span> glpi <text:span text:style-name="highlight_sy0">/</text:span>var<text:span text:style-name="highlight_sy0">/</text:span>www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/etc/apache2/sites-available/glpi.conf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s-available<text:span text:style-name="highlight_sy0">/</text:span>glpi.conf</text:p>
          </table:table-cell>
        </table:table-row>
      </table:table>
      <text:list text:style-name="Numbering_20_1" text:continue-numbering="true">
        <text:list-item/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Alias</text:span> /glpi <text:span text:style-name="highlight_st0">"/var/www/glpi/"</text:span><text:line-break/> <text:line-break/>&lt;<text:span text:style-name="highlight_kw3">Directory</text:span> /var/www/glpi/&gt;<text:line-break/><text:s text:c="2"/><text:span text:style-name="highlight_kw1">Options</text:span> +<text:span text:style-name="highlight_kw2">FollowSymlinks</text:span><text:line-break/><text:s text:c="2"/><text:span text:style-name="highlight_kw1">AllowOverride</text:span> <text:span text:style-name="highlight_kw2">All</text:span><text:line-break/> <text:line-break/> &lt;<text:span text:style-name="highlight_kw3">IfModule</text:span> mod_dav.c&gt;<text:line-break/><text:s text:c="2"/><text:span text:style-name="highlight_kw1">Dav</text:span> <text:span text:style-name="highlight_kw2">off</text:span><text:line-break/> &lt;/<text:span text:style-name="highlight_kw3">IfModule</text:span>&gt;<text:line-break/> <text:line-break/> <text:span text:style-name="highlight_kw1">SetEnv</text:span> HOME /var/www/glpi<text:line-break/> <text:span text:style-name="highlight_kw1">SetEnv</text:span> HTTP_HOME /var/www/glpi<text:line-break/> <text:line-break/>&lt;/<text:span text:style-name="highlight_kw3">Directory</text:span>&gt;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ctiver les modules et redémarrer Apache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a2ensite glpi</text:p>
          </table:table-cell>
        </table:table-row>
      </table:table>
      <text:list text:style-name="Numbering_20_1" text:continue-numbering="true">
        <text:list-item/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service apache2 resta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nfigurer un utilisateur Mysql pour Glpi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mysql <text:span text:style-name="highlight_re5">-u</text:span> root <text:span text:style-name="highlight_re5">-p</text:span></text:p>
          </table:table-cell>
        </table:table-row>
      </table:table>
      <text:list text:style-name="Numbering_20_1" text:continue-numbering="true">
        <text:list-item/>
      </text:list>
      <table:table table:style-name="Table10_Indentation_Level1">
        <table:table-column table:style-name="odt_auto_style_table_column_10_1"/>
        <table:table-row>
          <table:table-cell office:value-type="string" table:style-name="tablecell">
            <text:p text:style-name="Preformatted_20_Text"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s://www.oracle.com/search/results?cat=mysql&amp;Ntk=SI-ALL5&amp;Ntt=DATABASE" text:style-name="Internet_20_link" text:visited-style-name="Visited_20_Internet_20_Link"><text:span text:style-name="highlight_kw2">DATABASE</text:span></text:a> glpi<text:span text:style-name="highlight_sy2">;</text:span><text:line-break/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://dev.mysql.com/doc/refman/%35%2E%31/en/information-functions.html" text:style-name="Internet_20_link" text:visited-style-name="Visited_20_Internet_20_Link"><text:span text:style-name="highlight_kw23">USER</text:span></text:a> glpi@localhost IDENTIFIED BY <text:span text:style-name="highlight_st0">"**motdepasse**"</text:span><text:span text:style-name="highlight_sy2">;</text:span><text:line-break/><text:a xlink:type="simple" xlink:href="https://www.oracle.com/search/results?cat=mysql&amp;Ntk=SI-ALL5&amp;Ntt=GRANT" text:style-name="Internet_20_link" text:visited-style-name="Visited_20_Internet_20_Link"><text:span text:style-name="highlight_kw1">GRANT</text:span></text:a> <text:a xlink:type="simple" xlink:href="https://www.oracle.com/search/results?cat=mysql&amp;Ntk=SI-ALL5&amp;Ntt=ALL" text:style-name="Internet_20_link" text:visited-style-name="Visited_20_Internet_20_Link"><text:span text:style-name="highlight_kw1">ALL</text:span></text:a>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 <text:a xlink:type="simple" xlink:href="https://www.oracle.com/search/results?cat=mysql&amp;Ntk=SI-ALL5&amp;Ntt=ON" text:style-name="Internet_20_link" text:visited-style-name="Visited_20_Internet_20_Link"><text:span text:style-name="highlight_kw1">ON</text:span></text:a> glpi.<text:span text:style-name="highlight_sy1">*</text:span> <text:a xlink:type="simple" xlink:href="https://www.oracle.com/search/results?cat=mysql&amp;Ntk=SI-ALL5&amp;Ntt=TO" text:style-name="Internet_20_link" text:visited-style-name="Visited_20_Internet_20_Link"><text:span text:style-name="highlight_kw1">TO</text:span></text:a> glpi@localhost<text:span text:style-name="highlight_sy2">;</text:span><text:line-break/>flush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<text:span text:style-name="highlight_sy2">;</text:span><text:line-break/>qui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hanger le propriétaire du dossier </text:p>
        </text:list-item>
      </text:list>
      <table:table table:style-name="Table11_Indentation_Level1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chown</text:span> <text:span text:style-name="highlight_re5">-R</text:span> www-data:www-data <text:span text:style-name="highlight_sy0">/</text:span>var<text:span text:style-name="highlight_sy0">/</text:span>www<text:span text:style-name="highlight_sy0">/</text:span>glpi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isiter la page de GLPI pour configurer via l'interface Web <text:a xlink:type="simple" xlink:href="http://ip/glpi" text:style-name="Internet_20_link" text:visited-style-name="Visited_20_Internet_20_Link">http://ip/glpi</text:a> <draw:frame draw:style-name="media" draw:name="0" text:anchor-type="as-char" draw:z-index="0" svg:width="21.060833333333cm" style:rel-width="100%" svg:height="9.1810416666667cm" style:rel-height="scale"><draw:image xlink:href="Pictures/eb8af71de3b6487029f4483c2204aa27.png" xlink:type="simple" xlink:show="embed" xlink:actuate="onLoad"/></draw:frame></text:p>
        </text:list-item>
        <text:list-item>
          <text:p text:style-name="Numbering_20_1_Content"> Configurer un cron pour les tâches </text:p>
        </text:list-item>
      </text:list>
      <table:table table:style-name="Table12_Indentation_Level1">
        <table:table-column table:style-name="odt_auto_style_table_column_12_1"/>
        <table:table-row>
          <table:table-cell office:value-type="string" table:style-name="tablecell">
            <text:p text:style-name="Preformatted_20_Text">crontab <text:span text:style-name="highlight_re5">-e</text:span></text:p>
          </table:table-cell>
        </table:table-row>
      </table:table>
      <text:list text:style-name="Numbering_20_1" text:continue-numbering="true">
        <text:list-item>
          <text:p text:style-name="FirstListParagraph_Text_20_body">et coller la ligne suivante </text:p>
          <text:p text:style-name="Preformatted_20_Text">* * * * * /usr/bin/php /var/www/glpi/front/cron.php &amp;&gt;/dev/null</text:p>
        </text:list-item>
        <text:list-item>
          <text:p text:style-name="Numbering_20_1_Content"> Editer le fichier php.ini dans le répertoire /etc/php/7.0/<text:span text:style-name="Strong_20_Emphasis">cli</text:span></text:p>
        </text:list-item>
      </text:list>
      <table:table table:style-name="Table13_Indentation_Level1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hp<text:span text:style-name="highlight_sy0">/</text:span><text:span text:style-name="highlight_nu0">7.0</text:span><text:span text:style-name="highlight_sy0">/</text:span>cli<text:span text:style-name="highlight_sy0">/</text:span>php.ini</text:p>
          </table:table-cell>
        </table:table-row>
      </table:table>
      <text:list text:style-name="Numbering_20_1" text:continue-numbering="true">
        <text:list-item>
          <text:p text:style-name="FirstListParagraph_Text_20_body">et adapter cette ligne pour y indiquer votre timezone </text:p>
          <text:p text:style-name="Preformatted_20_Text">date.timezone = Europe/Brussels</text:p>
          <text:p text:style-name="Text_20_body">Vous pouvez aussi l'adapter pour autoriser l'upload de fichiers volumineux</text:p>
          <text:p text:style-name="Preformatted_20_Text">upload_max_filesize = 500M<text:line-break/>post_max_size = 500M<text:line-break/>memory_limit = 500M<text:line-break/>default_socket_timeout = 6000</text:p>
        </text:list-item>
        <text:list-item>
          <text:p text:style-name="Numbering_20_1_Content"> Editer le fichier php.ini dans le répertoire /etc/php/7.0/apache2</text:p>
        </text:list-item>
      </text:list>
      <table:table table:style-name="Table14_Indentation_Level1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hp<text:span text:style-name="highlight_sy0">/</text:span><text:span text:style-name="highlight_nu0">7.0</text:span><text:span text:style-name="highlight_sy0">/</text:span>apache2<text:span text:style-name="highlight_sy0">/</text:span>php.ini</text:p>
          </table:table-cell>
        </table:table-row>
      </table:table>
      <text:list text:style-name="Numbering_20_1" text:continue-numbering="true">
        <text:list-item>
          <text:p text:style-name="FirstListParagraph_Text_20_body">et adapter cette ligne pour y indiquer votre timezone </text:p>
          <text:p text:style-name="Preformatted_20_Text">date.timezone = Europe/Brussels</text:p>
          <text:p text:style-name="Text_20_body">Vous pouvez aussi l'adapter pour autoriser l'upload de fichiers volumineux</text:p>
          <text:p text:style-name="Preformatted_20_Text">upload_max_filesize = 500M<text:line-break/>post_max_size = 500M<text:line-break/>memory_limit = 500M<text:line-break/>default_socket_timeout = 6000</text:p>
        </text:list-item>
      </text:list>
      <text:h text:style-name="Heading_20_2" text:outline-level="2"><text:bookmark-start text:name="__RefHeading___installation_de_fusioninventory_3"/><text:bookmark-start text:name="installation_de_fusioninventory"/>Installation de FusionInventory<text:bookmark-end text:name="__RefHeading___installation_de_fusioninventory_3"/><text:bookmark-end text:name="installation_de_fusioninventory"/></text:h>
      <text:list text:style-name="Numbering_20_1" text:continue-numbering="false">
        <text:list-item>
          <text:p text:style-name="Numbering_20_1_Content_First"> Télécharger le plug-in pour GLPI </text:p>
        </text:list-item>
      </text:list>
      <table:table table:style-name="Table15_Indentation_Level1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github.com<text:span text:style-name="highlight_sy0">/</text:span>fusioninventory<text:span text:style-name="highlight_sy0">/</text:span>fusioninventory-for-glpi<text:span text:style-name="highlight_sy0">/</text:span>releases<text:span text:style-name="highlight_sy0">/</text:span>download<text:span text:style-name="highlight_sy0">/</text:span>glpi9.4<text:span text:style-name="highlight_sy0">%</text:span>2B1.1<text:span text:style-name="highlight_sy0">/</text:span>fusioninventory-<text:span text:style-name="highlight_nu0">9.4</text:span>+<text:span text:style-name="highlight_nu0">1.1</text:span>.tar.bz2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écompresser l'archive </text:p>
        </text:list-item>
      </text:list>
      <table:table table:style-name="Table16_Indentation_Level1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kw2">tar</text:span> xvfj fusioninventory-<text:span text:style-name="highlight_nu0">9</text:span><text:span text:style-name="highlight_sy0">*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s fichiers dans le bon répertoire </text:p>
        </text:list-item>
      </text:list>
      <table:table table:style-name="Table17_Indentation_Level1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kw2">cp</text:span> <text:span text:style-name="highlight_re5">-r</text:span> fusioninventory <text:span text:style-name="highlight_sy0">/</text:span>var<text:span text:style-name="highlight_sy0">/</text:span>www<text:span text:style-name="highlight_sy0">/</text:span>glpi<text:span text:style-name="highlight_sy0">/</text:span>plugins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hanger le propriétaire des fichiers </text:p>
        </text:list-item>
      </text:list>
      <table:table table:style-name="Table18_Indentation_Level1">
        <table:table-column table:style-name="odt_auto_style_table_column_18_1"/>
        <table:table-row>
          <table:table-cell office:value-type="string" table:style-name="tablecell">
            <text:p text:style-name="Preformatted_20_Text"><text:span text:style-name="highlight_kw2">chown</text:span> <text:span text:style-name="highlight_re5">-R</text:span> www-data:www-data <text:span text:style-name="highlight_sy0">/</text:span>var<text:span text:style-name="highlight_sy0">/</text:span>www<text:span text:style-name="highlight_sy0">/</text:span>glpi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Dans GLPI, installer puis activer le plugin FusionInventory</text:p>
        </text:list-item>
      </text:list>
      <text:h text:style-name="Heading_20_2" text:outline-level="2"><text:bookmark-start text:name="__RefHeading___integration_au_serveur_ldap_active_directory_4"/><text:bookmark-start text:name="integration_au_serveur_ldap_active_directory"/>Intégration au serveur LDAP/Active Directory<text:bookmark-end text:name="__RefHeading___integration_au_serveur_ldap_active_directory_4"/><text:bookmark-end text:name="integration_au_serveur_ldap_active_directory"/></text:h>
      <text:list text:style-name="Numbering_20_1" text:continue-numbering="false">
        <text:list-item>
          <text:p text:style-name="Numbering_20_1_Content_First"> Installer les packages nécessaires </text:p>
        </text:list-item>
      </text:list>
      <table:table table:style-name="Table19_Indentation_Level1">
        <table:table-column table:style-name="odt_auto_style_table_column_19_1"/>
        <table:table-row>
          <table:table-cell office:value-type="string" table:style-name="tablecell">
            <text:p text:style-name="Preformatted_20_Text"><text:span text:style-name="highlight_kw2">apt-get install</text:span> php-ldap ldap-util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 certificat du serveur LDAP dans le répertoire /usr/local/share/ca-certificates</text:p>
        </text:list-item>
      </text:list>
      <table:table table:style-name="Table20_Indentation_Level1">
        <table:table-column table:style-name="odt_auto_style_table_column_20_1"/>
        <table:table-row>
          <table:table-cell office:value-type="string" table:style-name="tablecell">
            <text:p text:style-name="Preformatted_20_Text"><text:span text:style-name="highlight_kw2">cp</text:span> server-ad.crt <text:span text:style-name="highlight_sy0">/</text:span>usr<text:span text:style-name="highlight_sy0">/</text:span>local<text:span text:style-name="highlight_sy0">/</text:span>share<text:span text:style-name="highlight_sy0">/</text:span>ca-certificat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ettre à jour la database des certificats </text:p>
        </text:list-item>
      </text:list>
      <table:table table:style-name="Table21_Indentation_Level1">
        <table:table-column table:style-name="odt_auto_style_table_column_21_1"/>
        <table:table-row>
          <table:table-cell office:value-type="string" table:style-name="tablecell">
            <text:p text:style-name="Preformatted_20_Text">update-ca-certificat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érifiez si vous savez vous connecter sur le serveur LDAP distant</text:p>
        </text:list-item>
      </text:list>
      <table:table table:style-name="Table22_Indentation_Level1">
        <table:table-column table:style-name="odt_auto_style_table_column_22_1"/>
        <table:table-row>
          <table:table-cell office:value-type="string" table:style-name="tablecell">
            <text:p text:style-name="Preformatted_20_Text"><text:span text:style-name="highlight_co0">#Si je veux vérifier localement un certificat sur base des CA présents dans /etc/ssl/certs</text:span><text:line-break/><text:span text:style-name="highlight_co0">#openssl verify -CApath /etc/ssl/certs sambaCert.pem</text:span><text:line-break/>openssl s_client <text:span text:style-name="highlight_re5">-showcerts</text:span> <text:span text:style-name="highlight_re5">-connect</text:span> srv-ad.makeitsimple.lan:<text:span text:style-name="highlight_nu0">636</text:span></text:p>
          </table:table-cell>
        </table:table-row>
      </table:table>
      <text:list text:style-name="Numbering_20_1" text:continue-numbering="true">
        <text:list-item>
          <text:p text:style-name="FirstListParagraph_Text_20_body">La réponse devrait être :  <text:span text:style-name="Strong_20_Emphasis"><text:span text:style-name="Emphasis">Verify return code: 0 (ok)</text:span></text:span></text:p>
        </text:list-item>
        <text:list-item>
          <text:p text:style-name="Numbering_20_1_Content"> Editer le fichier ldap.conf </text:p>
        </text:list-item>
      </text:list>
      <table:table table:style-name="Table23_Indentation_Level1">
        <table:table-column table:style-name="odt_auto_style_table_column_2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ldap<text:span text:style-name="highlight_sy0">/</text:span>ldap.conf</text:p>
          </table:table-cell>
        </table:table-row>
      </table:table>
      <text:list text:style-name="Numbering_20_1" text:continue-numbering="true">
        <text:list-item>
          <text:p text:style-name="FirstListParagraph_Text_20_body">Il devrait ressembler à ceci</text:p>
          <text:p text:style-name="Preformatted_20_Text">BASE<text:s text:c="4"/>dc=makeitsimple.lan<text:line-break/>URI<text:s text:c="5"/>ldaps://srv-ad.makeitsimple.lan<text:line-break/><text:line-break/>#SIZELIMIT<text:s text:c="6"/>12<text:line-break/>#TIMELIMIT<text:s text:c="6"/>15<text:line-break/>#DEREF<text:s text:c="10"/>never<text:line-break/><text:line-break/># TLS certificates (needed for GnuTLS)<text:line-break/>TLS_CACERT<text:s text:c="6"/>/etc/ssl/certs/ca-certificates.crt</text:p>
        </text:list-item>
        <text:list-item>
          <text:p text:style-name="Numbering_20_1_Content"> Faire un test de connexion en interrogeant le serveur LDAP </text:p>
        </text:list-item>
      </text:list>
      <table:table table:style-name="Table24_Indentation_Level1">
        <table:table-column table:style-name="odt_auto_style_table_column_24_1"/>
        <table:table-row>
          <table:table-cell office:value-type="string" table:style-name="tablecell">
            <text:p text:style-name="Preformatted_20_Text">ldapsearch <text:span text:style-name="highlight_re5">-x</text:span> <text:span text:style-name="highlight_re5">-d</text:span> <text:span text:style-name="highlight_nu0">1</text:span> <text:span text:style-name="highlight_re5">-D</text:span> <text:span text:style-name="highlight_st_h">'cn=Administrator,cn=Users,dc=makeitsimple,dc=lan'</text:span> <text:span text:style-name="highlight_re5">-W</text:span> <text:span text:style-name="highlight_re5">-b</text:span><text:span text:style-name="highlight_st_h">'cn=Users,dc=MAKEITSIMPLE,dc=LAN'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ans GLPI Configuration → Authentification → Annuaire Ldap → Cliquer sur le + <draw:frame draw:style-name="media" draw:name="1" text:anchor-type="as-char" draw:z-index="1" svg:width="34.501666666667cm" style:rel-width="100%" svg:height="3.0427083333333cm" style:rel-height="scale"><draw:image xlink:href="Pictures/e2c776213f5037a55ce36a306849d68a.png" xlink:type="simple" xlink:show="embed" xlink:actuate="onLoad"/></draw:frame></text:p>
        </text:list-item>
        <text:list-item>
          <text:p text:style-name="Numbering_20_1_Content"> Voici un exemple de configuration, adapter selon les besoins et tester <draw:frame draw:style-name="media" draw:name="2" text:anchor-type="as-char" draw:z-index="2" svg:width="25.585208333333cm" style:rel-width="100%" svg:height="10.980208333333cm" style:rel-height="scale"><draw:image xlink:href="Pictures/5ad833672fac1e434537464a2f538b27.png" xlink:type="simple" xlink:show="embed" xlink:actuate="onLoad"/></draw:frame></text:p>
        </text:list-item>
        <text:list-item>
          <text:p text:style-name="Numbering_20_1_Content_Last"> Importer les users via Administration → Utilisateurs → Liaison annuaire LDAP <draw:frame draw:style-name="media" draw:name="3" text:anchor-type="as-char" draw:z-index="3" svg:width="29.183541666667cm" style:rel-width="100%" svg:height="4.445cm" style:rel-height="scale"><draw:image xlink:href="Pictures/d0b5d0fc064a5f93aedc0ef27bd5bb2f.png" xlink:type="simple" xlink:show="embed" xlink:actuate="onLoad"/></draw:frame></text:p>
        </text:list-item>
      </text:list>
      <text:h text:style-name="Heading_20_2" text:outline-level="2"><text:bookmark-start text:name="__RefHeading___configuration_ssl_5"/><text:bookmark-start text:name="configuration_ssl"/>Configuration SSL<text:bookmark-end text:name="__RefHeading___configuration_ssl_5"/><text:bookmark-end text:name="configuration_ssl"/></text:h>
      <text:list text:style-name="Numbering_20_1" text:continue-numbering="false">
        <text:list-item>
          <text:p text:style-name="Numbering_20_1_Content_First"> Activer et ssl &amp; désactiver l'accès par défaut </text:p>
        </text:list-item>
      </text:list>
      <table:table table:style-name="Table25_Indentation_Level1">
        <table:table-column table:style-name="odt_auto_style_table_column_25_1"/>
        <table:table-row>
          <table:table-cell office:value-type="string" table:style-name="tablecell">
            <text:p text:style-name="Preformatted_20_Text">a2dissite 000-default.conf<text:line-break/>a2enmod ssl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les certicats nécessaires</text:p>
        </text:list-item>
        <text:list-item>
          <text:p text:style-name="Numbering_20_1_Content"> Editer le fichier /etc/apache2/sites-available/glpi.conf</text:p>
        </text:list-item>
      </text:list>
      <table:table table:style-name="Table26_Indentation_Level1">
        <table:table-column table:style-name="odt_auto_style_table_column_26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s-available<text:span text:style-name="highlight_sy0">/</text:span>glpi.conf</text:p>
          </table:table-cell>
        </table:table-row>
      </table:table>
      <text:list text:style-name="Numbering_20_1" text:continue-numbering="true">
        <text:list-item>
          <text:p text:style-name="FirstListParagraph_Text_20_body">Voici à quoi devrait ressembler le fichier </text:p>
        </text:list-item>
      </text:list>
      <table:table table:style-name="Table27_Indentation_Level1">
        <table:table-column table:style-name="odt_auto_style_table_column_27_1"/>
        <table:table-row>
          <table:table-cell office:value-type="string" table:style-name="tablecell">
            <text:p text:style-name="Preformatted_20_Text"><text:span text:style-name="highlight_co1">#les 4 premières lignes sont des tests pour intercepter tout ce qui n’est pas nommé par DNS</text:span><text:line-break/>&lt;<text:span text:style-name="highlight_kw3">VirtualHost</text:span> 10.0.0.214:<text:span text:style-name="highlight_nu0">80</text:span>&gt;<text:line-break/><text:s text:c="8"/><text:span text:style-name="highlight_kw1">ServerName</text:span> 10.0.0.214/<text:line-break/><text:tab/><text:span text:style-name="highlight_kw1">DocumentRoot</text:span> /var/www/glpi<text:line-break/>&lt;/<text:span text:style-name="highlight_kw3">VirtualHost</text:span>&gt;<text:line-break/> <text:line-break/>&lt;<text:span text:style-name="highlight_kw3">VirtualHost</text:span> srv-glpi.makeitsimple.lan:<text:span text:style-name="highlight_nu0">80</text:span>&gt;<text:line-break/><text:s text:c="4"/><text:span text:style-name="highlight_kw1">ServerName</text:span> srv-glpi.makeitsimple.lan/<text:line-break/><text:s text:c="4"/><text:span text:style-name="highlight_kw1">Redirect</text:span> / https://srv-glpi.makeitsimple.lan/<text:line-break/>&lt;/<text:span text:style-name="highlight_kw3">VirtualHost</text:span>&gt;<text:line-break/> <text:line-break/>&lt;<text:span text:style-name="highlight_kw3">VirtualHost</text:span> srv-glpi.makeitsimple.lan:<text:span text:style-name="highlight_nu0">443</text:span>&gt;<text:line-break/><text:tab/><text:span text:style-name="highlight_kw1">ServerName</text:span> srv-glpi.makeitsimple.lan<text:line-break/><text:tab/><text:span text:style-name="highlight_kw1">DocumentRoot</text:span> /var/www/glpi<text:line-break/> <text:line-break/><text:tab/><text:span text:style-name="highlight_kw1">SSLEngine</text:span> <text:span text:style-name="highlight_kw2">on</text:span><text:line-break/><text:tab/><text:span text:style-name="highlight_kw1">SSLCertificateFile</text:span> /etc/apache2/srv-glpi.crt<text:line-break/><text:tab/><text:span text:style-name="highlight_kw1">SSLCertificateKeyFile</text:span> /etc/apache2/srv-glpi.key<text:line-break/>&lt;/<text:span text:style-name="highlight_kw3">VirtualHost</text:span>&gt;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Dans les paramètres généraux de GLPI, changer l’url du serveur pour refléter son FQDN. Sinon le déploiement de paquet ne fonctionnera pas. Dans les paramètres Administration → Entités → Root entity → Fusioninventory</text:p>
        </text:list-item>
      </text:list>
      <text:h text:style-name="Heading_20_2" text:outline-level="2"><text:bookmark-start text:name="__RefHeading___single_sign_on_sso_6"/><text:bookmark-start text:name="single_sign_on_sso"/>Single Sign On (SSO)<text:bookmark-end text:name="__RefHeading___single_sign_on_sso_6"/><text:bookmark-end text:name="single_sign_on_sso"/></text:h>
      <text:list text:style-name="Numbering_20_1" text:continue-numbering="false">
        <text:list-item>
          <text:p text:style-name="Numbering_20_1_Content_First"> Installer les paquets samba &amp; winbind </text:p>
        </text:list-item>
      </text:list>
      <table:table table:style-name="Table28_Indentation_Level1">
        <table:table-column table:style-name="odt_auto_style_table_column_28_1"/>
        <table:table-row>
          <table:table-cell office:value-type="string" table:style-name="tablecell">
            <text:p text:style-name="Preformatted_20_Text">apt <text:span text:style-name="highlight_kw2">install</text:span> samba winbind smbfs libapache2-mod-auth-ntlm-winbin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nfigurer Samba pour se connecter au domaine </text:p>
        </text:list-item>
      </text:list>
      <table:table table:style-name="Table29_Indentation_Level1">
        <table:table-column table:style-name="odt_auto_style_table_column_29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samba<text:span text:style-name="highlight_sy0">/</text:span>smb.conf</text:p>
          </table:table-cell>
        </table:table-row>
      </table:table>
      <text:list text:style-name="Numbering_20_1" text:continue-numbering="true">
        <text:list-item>
          <text:p text:style-name="FirstListParagraph_Text_20_body">Coller une configuration +/- similaire</text:p>
        </text:list-item>
      </text:list>
      <table:table table:style-name="Table30_Indentation_Level1">
        <table:table-column table:style-name="odt_auto_style_table_column_30_1"/>
        <table:table-row>
          <table:table-cell office:value-type="string" table:style-name="tablecell">
            <text:p text:style-name="Preformatted_20_Text"><text:span text:style-name="highlight_re1">workgroup</text:span> <text:span text:style-name="highlight_sy0">=</text:span><text:span text:style-name="highlight_re2"> MAKEITSIMPLE</text:span><text:line-break/><text:span text:style-name="highlight_re1">realm</text:span> <text:span text:style-name="highlight_sy0">=</text:span><text:span text:style-name="highlight_re2"> MAKEITSIMPLE.LAN</text:span><text:line-break/><text:span text:style-name="highlight_re1">security</text:span> <text:span text:style-name="highlight_sy0">=</text:span><text:span text:style-name="highlight_re2"> ADS</text:span><text:line-break/>#if using Active Directory<text:line-break/>encrypt passwords <text:span text:style-name="highlight_sy0">=</text:span><text:span text:style-name="highlight_re2"> true 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les services Samba et joignez le domaine (Attention resolv.conf doit pointer vers le DC)</text:p>
        </text:list-item>
      </text:list>
      <table:table table:style-name="Table31_Indentation_Level1">
        <table:table-column table:style-name="odt_auto_style_table_column_31_1"/>
        <table:table-row>
          <table:table-cell office:value-type="string" table:style-name="tablecell">
            <text:p text:style-name="Preformatted_20_Text">service smbd restart<text:line-break/>service nmbd restart<text:line-break/>net ads <text:span text:style-name="highlight_kw2">join</text:span> <text:span text:style-name="highlight_re5">-U</text:span> Administrato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nsswitch </text:p>
        </text:list-item>
      </text:list>
      <table:table table:style-name="Table32_Indentation_Level1">
        <table:table-column table:style-name="odt_auto_style_table_column_3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nsswitch.conf</text:p>
          </table:table-cell>
        </table:table-row>
      </table:table>
      <text:list text:style-name="Numbering_20_1" text:continue-numbering="true">
        <text:list-item>
          <text:p text:style-name="FirstListParagraph_Text_20_body">et modifier les deux lignes suivantes </text:p>
        </text:list-item>
      </text:list>
      <table:table table:style-name="Table33_Indentation_Level1">
        <table:table-column table:style-name="odt_auto_style_table_column_33_1"/>
        <table:table-row>
          <table:table-cell office:value-type="string" table:style-name="tablecell">
            <text:p text:style-name="Preformatted_20_Text">passwd: compat winbind<text:s text:c="2"/><text:line-break/>group: compat winbind<text:s text:c="2"/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Winbind </text:p>
        </text:list-item>
      </text:list>
      <table:table table:style-name="Table34_Indentation_Level1">
        <table:table-column table:style-name="odt_auto_style_table_column_34_1"/>
        <table:table-row>
          <table:table-cell office:value-type="string" table:style-name="tablecell">
            <text:p text:style-name="Preformatted_20_Text">service winbind resta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i tout fonctionne, vous devriez avoir une réponse avec ces commandes </text:p>
        </text:list-item>
      </text:list>
      <table:table table:style-name="Table35_Indentation_Level1">
        <table:table-column table:style-name="odt_auto_style_table_column_35_1"/>
        <table:table-row>
          <table:table-cell office:value-type="string" table:style-name="tablecell">
            <text:p text:style-name="Preformatted_20_Text">wbinfo <text:span text:style-name="highlight_re5">-g</text:span><text:s text:c="2"/><text:line-break/>wbinfo <text:span text:style-name="highlight_re5">-u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www-data comme user pouvant se connecter à Winbind </text:p>
        </text:list-item>
      </text:list>
      <table:table table:style-name="Table36_Indentation_Level1">
        <table:table-column table:style-name="odt_auto_style_table_column_36_1"/>
        <table:table-row>
          <table:table-cell office:value-type="string" table:style-name="tablecell">
            <text:p text:style-name="Preformatted_20_Text">adduser www-data winbindd_priv</text:p>
          </table:table-cell>
        </table:table-row>
      </table:table>
      <text:list text:style-name="Numbering_20_1" text:continue-numbering="true">
        <text:list-item>
          <text:p text:style-name="FirstListParagraph_Text_20_body">→  <draw:frame draw:style-name="media" draw:name="4" text:anchor-type="as-char" draw:z-index="4" svg:width="" svg:rel-width="100%" svg:height="0cm"><draw:image xlink:href="Pictures/87968c6de3e3a894ab5204e402b383db.svg" xlink:type="simple" xlink:show="embed" xlink:actuate="onLoad"/></draw:frame> Voici des commandes qui pourraient aider </text:p>
          <text:list text:style-name="Numbering_20_1">
            <text:list-item>
              <text:p text:style-name="Numbering_20_1_Content">  usermod -a -G winbindd_priv www-data</text:p>
            </text:list-item>
            <text:list-item>
              <text:p text:style-name="Numbering_20_1_Content"> chgrp winbindd_priv /var/lib/samba/winbindd_privileged</text:p>
            </text:list-item>
            <text:list-item>
              <text:p text:style-name="Numbering_20_1_Content"> ln -s /var/lib/samba/winbindd_privileged/pipe /var/run/samba/winbindd_privileged/pipe</text:p>
            </text:list-item>
          </text:list>
        </text:list-item>
        <text:list-item>
          <text:p text:style-name="Numbering_20_1_Content"> Activer le module </text:p>
        </text:list-item>
      </text:list>
      <table:table table:style-name="Table37_Indentation_Level1">
        <table:table-column table:style-name="odt_auto_style_table_column_37_1"/>
        <table:table-row>
          <table:table-cell office:value-type="string" table:style-name="tablecell">
            <text:p text:style-name="Preformatted_20_Text">a2enmod auth_ntlm_winbin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votre fichier de configuration apache relatif à l’install GLPI </text:p>
        </text:list-item>
      </text:list>
      <table:table table:style-name="Table38_Indentation_Level1">
        <table:table-column table:style-name="odt_auto_style_table_column_38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s-enabled<text:span text:style-name="highlight_sy0">/</text:span>000-default.conf</text:p>
          </table:table-cell>
        </table:table-row>
      </table:table>
      <text:list text:style-name="Numbering_20_1" text:continue-numbering="true">
        <text:list-item>
          <text:p text:style-name="FirstListParagraph_Text_20_body">ou </text:p>
        </text:list-item>
      </text:list>
      <table:table table:style-name="Table39_Indentation_Level1">
        <table:table-column table:style-name="odt_auto_style_table_column_39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s-available<text:span text:style-name="highlight_sy0">/</text:span>glpi.conf</text:p>
          </table:table-cell>
        </table:table-row>
      </table:table>
      <text:list text:style-name="Numbering_20_1" text:continue-numbering="true">
        <text:list-item>
          <text:p text:style-name="FirstListParagraph_Text_20_body">si vous avez activé ssl. Voici un exemple de ce que vous devriez avoir dans une configuration simple </text:p>
        </text:list-item>
      </text:list>
      <table:table table:style-name="Table40_Indentation_Level1">
        <table:table-column table:style-name="odt_auto_style_table_column_40_1"/>
        <table:table-row>
          <table:table-cell office:value-type="string" table:style-name="tablecell">
            <text:p text:style-name="Preformatted_20_Text">VirtualHost *:<text:span text:style-name="highlight_nu0">80</text:span>&gt;<text:line-break/> <text:line-break/><text:s text:c="8"/><text:span text:style-name="highlight_kw1">ServerAdmin</text:span> webmaster@localhost<text:line-break/><text:s text:c="8"/><text:span text:style-name="highlight_kw1">DocumentRoot</text:span> /var/www/html<text:line-break/> <text:line-break/><text:s text:c="8"/><text:span text:style-name="highlight_kw1">ErrorLog</text:span> ${APACHE_LOG_DIR}/error.log<text:line-break/><text:s text:c="8"/><text:span text:style-name="highlight_kw1">CustomLog</text:span> ${APACHE_LOG_DIR}/access.log combined<text:line-break/> <text:line-break/><text:s text:c="7"/>&lt;<text:span text:style-name="highlight_kw3">directory</text:span> /var/www/html&gt;<text:line-break/><text:s text:c="11"/>NTLMAuth <text:span text:style-name="highlight_kw2">on</text:span><text:line-break/><text:s text:c="11"/><text:span text:style-name="highlight_kw1">AuthName</text:span> <text:span text:style-name="highlight_st0">"NTLM Authentication"</text:span><text:line-break/><text:s text:c="11"/>NTLMAuthHelper <text:span text:style-name="highlight_st0">"/usr/bin/ntlm_auth --helper-protocol=squid-2.5-ntlmssp"</text:span><text:line-break/><text:s text:c="11"/>NTLMBasicAuthoritative <text:span text:style-name="highlight_kw2">on</text:span><text:line-break/><text:s text:c="11"/><text:span text:style-name="highlight_kw1">AuthType</text:span> NTLM<text:line-break/><text:s text:c="11"/><text:span text:style-name="highlight_kw1">require</text:span> valid-<text:span text:style-name="highlight_kw1">user</text:span><text:line-break/><text:s text:c="7"/>&lt;/<text:span text:style-name="highlight_kw3">directory</text:span>&gt;<text:line-break/>&lt;/<text:span text:style-name="highlight_kw3">VirtualHost</text:span>&gt;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ans GLPI → Configuration → Authentification → Autre méthode d’authentification</text:p>
          <text:list text:style-name="Numbering_20_1">
            <text:list-item>
              <text:p text:style-name="Numbering_20_1_Content"> Champs de stockage de l’identifiant : REMOTE_USER</text:p>
            </text:list-item>
            <text:list-item>
              <text:p text:style-name="Numbering_20_1_Content"> Supprimer le domaine des identifiants : NON</text:p>
            </text:list-item>
            <text:list-item>
              <text:p text:style-name="Numbering_20_1_Content"> <draw:frame draw:style-name="media" draw:name="5" text:anchor-type="as-char" draw:z-index="5" svg:width="" svg:rel-width="100%" svg:height="0cm"><draw:image xlink:href="Pictures/87968c6de3e3a894ab5204e402b383db.svg" xlink:type="simple" xlink:show="embed" xlink:actuate="onLoad"/></draw:frame> - SCREENSHOTS!</text:p>
            </text:list-item>
          </text:list>
        </text:list-item>
        <text:list-item>
          <text:p text:style-name="Numbering_20_1_Content_Last"> Le navigateur doit être en mesure d’envoyer les infos NTLM. Pour IE, il faut que le site soit reconnu comme Sécurité=intranet.</text:p>
        </text:list-item>
      </text:list>
      <text:h text:style-name="Heading_20_2" text:outline-level="2"><text:bookmark-start text:name="__RefHeading___cron_ne_veut_pas_fonctionner_7"/><text:bookmark-start text:name="cron_ne_veut_pas_fonctionner"/>Cron ne veut pas fonctionner<text:bookmark-end text:name="__RefHeading___cron_ne_veut_pas_fonctionner_7"/><text:bookmark-end text:name="cron_ne_veut_pas_fonctionner"/></text:h>
      <text:list text:style-name="Numbering_20_1" text:continue-numbering="false">
        <text:list-item>
          <text:p text:style-name="Numbering_20_1_Content_First"> Liste numérotéeVérifier que le timezone est bien configuré dans les deux fichiers PHP</text:p>
        </text:list-item>
        <text:list-item>
          <text:p text:style-name="Numbering_20_1_Content"> Voir dans Configuration → Action automatique → Tasksheduler si</text:p>
          <text:list text:style-name="Numbering_20_1">
            <text:list-item>
              <text:p text:style-name="Numbering_20_1_Content"> Mode éxécution = CLI</text:p>
            </text:list-item>
            <text:list-item>
              <text:p text:style-name="Numbering_20_1_Content_Last"> Prochaine exécution n’est pas bloqué <draw:frame draw:style-name="media" draw:name="6" text:anchor-type="as-char" draw:z-index="6" svg:width="45.931666666667cm" style:rel-width="100%" svg:height="10.715625cm" style:rel-height="scale"><draw:image xlink:href="Pictures/7e07b78b7a7955aecd2a7c2573e98f70.pn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sources_8"/><text:bookmark-start text:name="sources"/>Sources<text:bookmark-end text:name="__RefHeading___sources_8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blog.untoldvoyage.com/2012/10/08/sharepoint-sso-ntlm-from-apache-ubuntu/" text:style-name="Internet_20_link" text:visited-style-name="Visited_20_Internet_20_Link">https://blog.untoldvoyage.com/2012/10/08/sharepoint-sso-ntlm-from-apache-ubuntu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10::53:34</meta:creation-date>
    <dc:creator>Generated</dc:creator>
    <dc:date>2026-08-28T10::53:34</dc:date>
    <dc:language>en-US</dc:language>
    <meta:editing-cycles>1</meta:editing-cycles>
    <meta:editing-duration>PT0S</meta:editing-duration>
    <dc:title>deploiement:glpi:install_debian9</dc:title>
  </office:meta>
</office:document-meta>
</file>