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80c1b54e20b6af0950681b6c76b01f6.png"/>
  <manifest:file-entry manifest:media-type="image/png" manifest:full-path="Pictures/063d69b075c701ff03e2b3b25914f5ed.png"/>
  <manifest:file-entry manifest:media-type="image/png" manifest:full-path="Pictures/e58b190810dfdaa64d7749dcc78f4101.png"/>
  <manifest:file-entry manifest:media-type="image/png" manifest:full-path="Pictures/0bbc2aa808fa69f2579e85d0b3419fa3.png"/>
  <manifest:file-entry manifest:media-type="image/png" manifest:full-path="Pictures/c14433af51507488fb78e44c26bb3824.png"/>
  <manifest:file-entry manifest:media-type="image/png" manifest:full-path="Pictures/d5ac2820c235a3451ea0d32d07d187a0.png"/>
  <manifest:file-entry manifest:media-type="image/png" manifest:full-path="Pictures/fd813212db4eeb851dfbf9b982891d4e.png"/>
  <manifest:file-entry manifest:media-type="image/png" manifest:full-path="Pictures/38667aa48304d86884db86144f7e266a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eploiement:glpi:installwindows"/><text:bookmark-start text:name="__RefHeading___installation_de_glpi_agent_sous_windows_1"/><text:bookmark-start text:name="installation_de_glpi_agent_sous_windows"/>Installation de GLPI Agent sous Windows<text:bookmark-end text:name="__RefHeading___installation_de_glpi_agent_sous_windows_1"/><text:bookmark-end text:name="installation_de_glpi_agent_sous_windows"/></text:h>
      <text:list text:style-name="Numbering_20_1" text:continue-numbering="false">
        <text:list-item>
          <text:p text:style-name="Numbering_20_1_Content_First"> Télécharger GLPI Agent 1.4 (ou plus récent) <text:line-break/><text:a xlink:type="simple" xlink:href="https://github.com/glpi-project/glpi-agent/releases" text:style-name="Internet_20_link" text:visited-style-name="Visited_20_Internet_20_Link">https://github.com/glpi-project/glpi-agent/releases</text:a></text:p>
        </text:list-item>
        <text:list-item>
          <text:p text:style-name="Numbering_20_1_Content"> Dans l’installeur de GLPI, choisir “Custom” <text:line-break/><draw:frame draw:style-name="media" draw:name="0" text:anchor-type="as-char" draw:z-index="0" svg:width="13.149791666667cm" svg:height="10.239375cm"><draw:image xlink:href="Pictures/880c1b54e20b6af0950681b6c76b01f6.png" xlink:type="simple" xlink:show="embed" xlink:actuate="onLoad"/></draw:frame></text:p>
        </text:list-item>
        <text:list-item>
          <text:p text:style-name="Numbering_20_1_Content"> Décocher « Deploy » et faire « Next » <text:line-break/><draw:frame draw:style-name="media" draw:name="1" text:anchor-type="as-char" draw:z-index="1" svg:width="13.255625cm" svg:height="10.31875cm"><draw:image xlink:href="Pictures/063d69b075c701ff03e2b3b25914f5ed.png" xlink:type="simple" xlink:show="embed" xlink:actuate="onLoad"/></draw:frame></text:p>
        </text:list-item>
        <text:list-item>
          <text:p text:style-name="Numbering_20_1_Content"> Entrer le nom du serveur complet: « <text:a xlink:type="simple" xlink:href="https://mon.creapix.eu/front/inventory.php" text:style-name="Internet_20_link" text:visited-style-name="Visited_20_Internet_20_Link">https://mon.creapix.eu/front/inventory.php</text:a> » et décocher « Quick Installation » <draw:frame draw:style-name="media" draw:name="2" text:anchor-type="as-char" draw:z-index="2" svg:width="13.282083333333cm" svg:height="10.424583333333cm"><draw:image xlink:href="Pictures/e58b190810dfdaa64d7749dcc78f4101.png" xlink:type="simple" xlink:show="embed" xlink:actuate="onLoad"/></draw:frame></text:p>
        </text:list-item>
        <text:list-item>
          <text:p text:style-name="Numbering_20_1_Content"> Décocher  « Disable SSL check » et faire « Next » <text:line-break/><draw:frame draw:style-name="media" draw:name="3" text:anchor-type="as-char" draw:z-index="3" svg:width="13.255625cm" svg:height="10.451041666667cm"><draw:image xlink:href="Pictures/0bbc2aa808fa69f2579e85d0b3419fa3.png" xlink:type="simple" xlink:show="embed" xlink:actuate="onLoad"/></draw:frame></text:p>
        </text:list-item>
        <text:list-item>
          <text:p text:style-name="Numbering_20_1_Content"> Faire « Next » <text:line-break/><draw:frame draw:style-name="media" draw:name="4" text:anchor-type="as-char" draw:z-index="4" svg:width="13.335cm" svg:height="10.451041666667cm"><draw:image xlink:href="Pictures/c14433af51507488fb78e44c26bb3824.png" xlink:type="simple" xlink:show="embed" xlink:actuate="onLoad"/></draw:frame></text:p>
        </text:list-item>
        <text:list-item>
          <text:p text:style-name="Numbering_20_1_Content"> Cocher « Run inventory immediately after installation » <text:line-break/><draw:frame draw:style-name="media" draw:name="5" text:anchor-type="as-char" draw:z-index="5" svg:width="13.308541666667cm" svg:height="10.4775cm"><draw:image xlink:href="Pictures/d5ac2820c235a3451ea0d32d07d187a0.png" xlink:type="simple" xlink:show="embed" xlink:actuate="onLoad"/></draw:frame></text:p>
        </text:list-item>
        <text:list-item>
          <text:p text:style-name="Numbering_20_1_Content"> Faire « Next » <text:line-break/><draw:frame draw:style-name="media" draw:name="6" text:anchor-type="as-char" draw:z-index="6" svg:width="13.282083333333cm" svg:height="10.398125cm"><draw:image xlink:href="Pictures/fd813212db4eeb851dfbf9b982891d4e.png" xlink:type="simple" xlink:show="embed" xlink:actuate="onLoad"/></draw:frame></text:p>
        </text:list-item>
        <text:list-item>
          <text:p text:style-name="Numbering_20_1_Content"> Dans « TAG » indiquer le nom du client en majuscule et sans espaces (ex : ATJV, PAINANTAN, IGEP, …) <text:line-break/><draw:frame draw:style-name="media" draw:name="7" text:anchor-type="as-char" draw:z-index="7" svg:width="13.361458333333cm" svg:height="10.371666666667cm"><draw:image xlink:href="Pictures/38667aa48304d86884db86144f7e266a.png" xlink:type="simple" xlink:show="embed" xlink:actuate="onLoad"/></draw:frame></text:p>
        </text:list-item>
        <text:list-item>
          <text:p text:style-name="Numbering_20_1_Content_Last"> Faire « Next », « Next » et installer le paquet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07:12</meta:creation-date>
    <dc:creator>Generated</dc:creator>
    <dc:date>2026-08-27T10::07:12</dc:date>
    <dc:language>en-US</dc:language>
    <meta:editing-cycles>1</meta:editing-cycles>
    <meta:editing-duration>PT0S</meta:editing-duration>
    <dc:title>deploiement:glpi:installwindows</dc:title>
  </office:meta>
</office:document-meta>
</file>