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3ef300519b3289c122c3340e90222a.png"/>
  <manifest:file-entry manifest:media-type="image/png" manifest:full-path="Pictures/c78cf23a785e30a4092e99a58657ca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sysprep:windows10"/><text:bookmark-start text:name="__RefHeading___sysprep_windows10_1"/><text:bookmark-start text:name="sysprep_windows10"/>Sysprep Windows10<text:bookmark-end text:name="__RefHeading___sysprep_windows10_1"/><text:bookmark-end text:name="sysprep_windows10"/></text:h>
      <text:h text:style-name="Heading_20_2" text:outline-level="2"><text:bookmark-start text:name="__RefHeading___installation_de_windows_2"/><text:bookmark-start text:name="installation_de_windows"/>Installation de Windows<text:bookmark-end text:name="__RefHeading___installation_de_windows_2"/><text:bookmark-end text:name="installation_de_windows"/></text:h>
      <text:list text:style-name="Numbering_20_1" text:continue-numbering="false">
        <text:list-item>
          <text:p text:style-name="Numbering_20_1_Content_First"> Faire une install clean, skipper le numéro de série</text:p>
        </text:list-item>
        <text:list-item>
          <text:p text:style-name="Numbering_20_1_Content_Last"> Au premier redémarrage (quand le système vous pose les premières questions après avoir installé les fichiers), faire MAJ-CTRL-F3 pour arriver en mode audit. </text:p>
        </text:list-item>
      </text:list>
      <text:p text:style-name="Text_20_body">La machine va redémarrer avant de vous donner un accès OOBE.</text:p>
      <text:list text:style-name="Numbering_20_1" text:continue-numbering="false">
        <text:list-item>
          <text:p text:style-name="LastListParagraph_Numbering_20_1_Content_First"> Toujours faire annuler quand vous voyez ce pop-up au démarrage. C’est l’assistant sysprep et nous le lancerons manuellement avec un fichier de configuration quand nous serons prêt.</text:p>
        </text:list-item>
      </text:list>
      <text:p text:style-name="Text_20_body"><draw:frame draw:style-name="media" draw:name="0" text:anchor-type="as-char" draw:z-index="0" svg:width="9.9747916666667cm" style:rel-width="100%" svg:height="7.381875cm" style:rel-height="scale"><draw:image xlink:href="Pictures/e13ef300519b3289c122c3340e90222a.png" xlink:type="simple" xlink:show="embed" xlink:actuate="onLoad"/></draw:frame></text:p>
      <text:list text:style-name="Numbering_20_1" text:continue-numbering="false">
        <text:list-item>
          <text:p text:style-name="Numbering_20_1_Content_First"> Télécharger le script decrapifier et l’enregistrer sur la machine. Adapter éventuellement le paramètre goodapps pour retirer le store</text:p>
        </text:list-item>
        <text:list-item>
          <text:p text:style-name="Numbering_20_1_Content"> Exécuter les commandes suivantes en powershell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t-ExecutionPolicy</text:span> unrestricted<text:line-break/>.\decrap.ps1 <text:span text:style-name="highlight_sy0">-</text:span>ClearStart <text:span text:style-name="highlight_sy0">-</text:span>onedrive<text:line-break/><text:span text:style-name="highlight_kw1">Set-ExecutionPolicy</text:span> restricte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ésactiver teredo et 6to4 (pour faciliter l’intégration auto dans le domaine)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netsh interface ipv6 6to4 <text:span text:style-name="highlight_kw2">set</text:span> state disabled<text:line-break/>netsh interface teredo <text:span text:style-name="highlight_kw2">set</text:span> state disabled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Créer un compte d’administrateur local autre qu’ « Administrateur » (qui sera supprimé pendant la préparation) et désactiver defaultuser0 si il apparaît dans les comptes locaux.</text:p>
        </text:list-item>
      </text:list>
      <text:h text:style-name="Heading_20_2" text:outline-level="2"><text:bookmark-start text:name="__RefHeading___installation_du_fogclient_3"/><text:bookmark-start text:name="installation_du_fogclient"/>Installation du Fogclient<text:bookmark-end text:name="__RefHeading___installation_du_fogclient_3"/><text:bookmark-end text:name="installation_du_fogclient"/></text:h>
      <text:list text:style-name="Numbering_20_1" text:continue-numbering="false">
        <text:list-item>
          <text:p text:style-name="LastListParagraph_Numbering_20_1_Content_First"> Ouvrir un navigateur sur l’adresse <text:a xlink:type="simple" xlink:href="http://xxx.xxx.xxx.xxx/fog/management/?node=client" text:style-name="Internet_20_link" text:visited-style-name="Visited_20_Internet_20_Link">http://xxx.xxx.xxx.xxx/fog/management/?node=client</text:a></text:p>
        </text:list-item>
      </text:list>
      <text:p text:style-name="Text_20_body">Installer le serveur fog en précisant l’adresse de votre serveur</text:p>
      <text:p text:style-name="Text_20_body"><draw:frame draw:style-name="media" draw:name="1" text:anchor-type="as-char" draw:z-index="1" svg:width="13.096875cm" svg:height="10.239375cm"><draw:image xlink:href="Pictures/c78cf23a785e30a4092e99a58657caa3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Désactiver le service Fog au démarrage (nous l’activerons après déploiement via script)</text:p>
        </text:list-item>
      </text:list>
      <text:p text:style-name="Text_20_body">Soit via le menu services ou via la commande</text:p>
      <text:h text:style-name="Heading_20_2" text:outline-level="2"><text:bookmark-start text:name="__RefHeading___script_pour_la_configuration_automatique_des_drivers_4"/><text:bookmark-start text:name="script_pour_la_configuration_automatique_des_drivers"/>Script pour la configuration automatique des drivers<text:bookmark-end text:name="__RefHeading___script_pour_la_configuration_automatique_des_drivers_4"/><text:bookmark-end text:name="script_pour_la_configuration_automatique_des_drivers"/></text:h>
      <text:list text:style-name="Numbering_20_1" text:continue-numbering="false">
        <text:list-item>
          <text:p text:style-name="Numbering_20_1_Content_First"> Se rendre sur <text:a xlink:type="simple" xlink:href="https://www.snappy-driver-installer.org/" text:style-name="Internet_20_link" text:visited-style-name="Visited_20_Internet_20_Link">https://www.snappy-driver-installer.org/</text:a> pour télécharger l’exécutable. Le lancer et télécharger les paquets.</text:p>
        </text:list-item>
        <text:list-item>
          <text:p text:style-name="Numbering_20_1_Content"> Copier les fichiers dans le répertoire c:\drivers de la machine en préparation</text:p>
        </text:list-item>
        <text:list-item>
          <text:p text:style-name="Numbering_20_1_Content"> Créer un répertoire Scripts dans c:\Windows\Setup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mkdir <text:span text:style-name="highlight_sy0">%</text:span>windir<text:span text:style-name="highlight_sy0">%</text:span>\Setup\Script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ans ce dossier créer un fichier SetupComplete.cmd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d</text:span> <text:span text:style-name="highlight_sy0">%</text:span>windir<text:span text:style-name="highlight_sy0">%</text:span>\Setup\Scripts\<text:line-break/>notepad SetupComplete.cmd</text:p>
          </table:table-cell>
        </table:table-row>
      </table:table>
      <text:list text:style-name="Numbering_20_1" text:continue-numbering="true">
        <text:list-item>
          <text:p text:style-name="FirstListParagraph_Text_20_body">et y coller les commandes suivantes <text:span text:style-name="Strong_20_Emphasis">en n'oubliant pas d'adapter le nom de l'exécutable</text:span>: </text:p>
          <text:p text:style-name="Preformatted_20_Text">@echo off<text:line-break/>cd c:\drivers<text:line-break/>start /wait c:\drivers\SDI_x64_R1751.exe -autoinstall -autoclose -license<text:line-break/>timeout 15<text:line-break/>sc config FOGService start= auto<text:line-break/>sc config FusionInventory-Agent start= auto<text:line-break/>timeout 15<text:line-break/>rmdir /S /Q c:\drivers<text:line-break/>shutdown -t 60 -r</text:p>
        </text:list-item>
      </text:list>
      <text:h text:style-name="Heading_20_2" text:outline-level="2"><text:bookmark-start text:name="__RefHeading___sysprep_5"/><text:bookmark-start text:name="sysprep"/>Sysprep<text:bookmark-end text:name="__RefHeading___sysprep_5"/><text:bookmark-end text:name="sysprep"/></text:h>
      <text:p text:style-name="Text_20_body">Nous sommes prêt avec notre image, nous pouvons la figer.</text:p>
      <text:list text:style-name="Numbering_20_1" text:continue-numbering="false">
        <text:list-item>
          <text:p text:style-name="Numbering_20_1_Content_First"> Défragmenter le disque dur, c’est toujours bon à faire</text:p>
        </text:list-item>
        <text:list-item>
          <text:p text:style-name="Numbering_20_1_Content"> Faire un clonage du système avant sysprep au cas où il faudrait adapter qqchose d’oublié.</text:p>
        </text:list-item>
        <text:list-item>
          <text:p text:style-name="Numbering_20_1_Content"> Dans c:\windows\system32\Sysprep créer un fichier unattended.xml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notepad c:\windows\system32\Sysprep\unattended.xml</text:p>
          </table:table-cell>
        </table:table-row>
      </table:table>
      <text:list text:style-name="Numbering_20_1" text:continue-numbering="true">
        <text:list-item>
          <text:p text:style-name="FirstListParagraph_Text_20_body">et y mettre les lignes suivantes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8"</text:span><text:span text:style-name="highlight_re2">?&gt;</text:span></text:span><text:line-break/><text:span text:style-name="highlight_sc3"><text:span text:style-name="highlight_re1">&lt;unattend</text:span> <text:span text:style-name="highlight_re0">xmlns</text:span>=<text:span text:style-name="highlight_st0">"urn:schemas-microsoft-com:unattend"</text:span><text:span text:style-name="highlight_re2">&gt;</text:span></text:span><text:line-break/> <text:line-break/><text:span text:style-name="highlight_sc-1">&lt;!-- Autounattend_x64_BIOS_sample.xml</text:span><text:line-break/> <text:line-break/><text:span text:style-name="highlight_sc-1">This file automates the Windows installation.</text:span><text:line-break/> <text:line-break/><text:span text:style-name="highlight_sc-1"><text:s text:c="4"/>Before using this file:</text:span><text:line-break/><text:span text:style-name="highlight_sc-1"><text:s text:c="5"/>* Replace ProductKey with a product key for the edition of Windows you are installing</text:span><text:line-break/><text:span text:style-name="highlight_sc-1"><text:s text:c="7"/>(example: Windows 8 Pro)</text:span><text:line-break/><text:span text:style-name="highlight_sc-1"><text:s text:c="7"/>Note:</text:span><text:line-break/><text:span text:style-name="highlight_sc-1"><text:s text:c="10"/>The product key used in Microsoft-Windows-Setup\UserData\ProductKey\Key </text:span><text:line-break/><text:span text:style-name="highlight_sc-1"><text:s text:c="10"/>can be used many times in different installations and is not used to activate Windows. </text:span><text:line-break/><text:span text:style-name="highlight_sc-1"><text:s text:c="10"/>It is only used to choose which edition of Windows to install. </text:span><text:line-break/> <text:line-break/><text:span text:style-name="highlight_sc-1"><text:s text:c="10"/>The individual product key is either specified by the user, or by setting </text:span><text:line-break/><text:span text:style-name="highlight_sc-1"><text:s text:c="10"/>Microsoft-Windows-Shell-Setup\ProductKey.</text:span><text:line-break/><text:span text:style-name="highlight_sc-1"><text:s text:c="4"/>* Set the default language to your own:</text:span><text:line-break/><text:span text:style-name="highlight_sc-1"><text:s text:c="6"/>Replace "en-US" with your language code in Microsoft-Windows-International-Core-WinPE\SetupUILanguage. </text:span><text:line-break/><text:span text:style-name="highlight_sc-1"><text:s text:c="6"/>For a list of languages, see http://go.microsoft.com/fwlink/?LinkId=206620.</text:span><text:line-break/><text:span text:style-name="highlight_sc-1"><text:s text:c="4"/>* OEMs: Replace OEMInformation with your support information</text:span><text:line-break/> <text:line-break/><text:span text:style-name="highlight_sc-1"><text:s text:c="4"/>To use this file: </text:span><text:line-break/><text:span text:style-name="highlight_sc-1"><text:s text:c="7"/>Save this file on the root of a USB flash drive with the filename: Autounattend.xml</text:span><text:line-break/><text:span text:style-name="highlight_sc-1"><text:s text:c="7"/>Put the Windows DVD and the USB key into a new x64-BIOS PC.</text:span><text:line-break/><text:span text:style-name="highlight_sc-1">--&gt;</text:span><text:line-break/> <text:line-break/> <text:line-break/><text:s text:c="3"/><text:span text:style-name="highlight_sc3"><text:span text:style-name="highlight_re1">&lt;settings</text:span> <text:span text:style-name="highlight_re0">pass</text:span>=<text:span text:style-name="highlight_st0">"specialize"</text:span><text:span text:style-name="highlight_re2">&gt;</text:span></text:span><text:line-break/><text:s text:c="7"/><text:span text:style-name="highlight_sc3"><text:span text:style-name="highlight_re1">&lt;component</text:span> <text:span text:style-name="highlight_re0">name</text:span>=<text:span text:style-name="highlight_st0">"Microsoft-Windows-Shell-Setup"</text:span> <text:span text:style-name="highlight_re0">processorArchitecture</text:span>=<text:span text:style-name="highlight_st0">"amd64"</text:span> <text:span text:style-name="highlight_re0">publicKeyToken</text:span>=<text:span text:style-name="highlight_st0">"31bf3856ad364e35"</text:span> <text:span text:style-name="highlight_re0">language</text:span>=<text:span text:style-name="highlight_st0">"neutral"</text:span> <text:span text:style-name="highlight_re0">versionScope</text:span>=<text:span text:style-name="highlight_st0">"nonSxS"</text:span> <text:span text:style-name="highlight_re0">xmlns:wcm</text:span>=<text:span text:style-name="highlight_st0">"http://schemas.microsoft.com/WMIConfig/2002/State"</text:span> <text:span text:style-name="highlight_re0">xmlns:xsi</text:span>=<text:span text:style-name="highlight_st0">"http://www.w3.org/2001/XMLSchema-instance"</text:span><text:span text:style-name="highlight_re2">&gt;</text:span></text:span><text:line-break/><text:s text:c="2"/><text:span text:style-name="highlight_sc3"><text:span text:style-name="highlight_re1">&lt;CopyProfile<text:span text:style-name="highlight_re2">&gt;</text:span></text:span></text:span>true<text:span text:style-name="highlight_sc3"><text:span text:style-name="highlight_re1">&lt;/CopyProfile<text:span text:style-name="highlight_re2">&gt;</text:span></text:span></text:span><text:line-break/><text:s text:c="7"/><text:span text:style-name="highlight_sc3"><text:span text:style-name="highlight_re1">&lt;/component<text:span text:style-name="highlight_re2">&gt;</text:span></text:span></text:span><text:line-break/><text:s text:c="3"/><text:span text:style-name="highlight_sc3"><text:span text:style-name="highlight_re1">&lt;/settings<text:span text:style-name="highlight_re2">&gt;</text:span></text:span></text:span><text:line-break/><text:s text:c="3"/><text:span text:style-name="highlight_sc3"><text:span text:style-name="highlight_re1">&lt;settings</text:span> <text:span text:style-name="highlight_re0">pass</text:span>=<text:span text:style-name="highlight_st0">"windowsPE"</text:span><text:span text:style-name="highlight_re2">&gt;</text:span></text:span><text:line-break/><text:s text:c="7"/><text:span text:style-name="highlight_sc3"><text:span text:style-name="highlight_re1">&lt;component</text:span> <text:span text:style-name="highlight_re0">name</text:span>=<text:span text:style-name="highlight_st0">"Microsoft-Windows-International-Core-WinPE"</text:span> <text:span text:style-name="highlight_re0">processorArchitecture</text:span>=<text:span text:style-name="highlight_st0">"amd64"</text:span> <text:span text:style-name="highlight_re0">publicKeyToken</text:span>=<text:span text:style-name="highlight_st0">"31bf3856ad364e35"</text:span> <text:span text:style-name="highlight_re0">language</text:span>=<text:span text:style-name="highlight_st0">"neutral"</text:span> <text:span text:style-name="highlight_re0">versionScope</text:span>=<text:span text:style-name="highlight_st0">"nonSxS"</text:span> <text:span text:style-name="highlight_re0">xmlns:wcm</text:span>=<text:span text:style-name="highlight_st0">"http://schemas.microsoft.com/WMIConfig/2002/State"</text:span> <text:span text:style-name="highlight_re0">xmlns:xsi</text:span>=<text:span text:style-name="highlight_st0">"http://www.w3.org/2001/XMLSchema-instance"</text:span><text:span text:style-name="highlight_re2">&gt;</text:span></text:span><text:line-break/><text:s text:c="11"/><text:span text:style-name="highlight_sc3"><text:span text:style-name="highlight_re1">&lt;SetupUILanguage<text:span text:style-name="highlight_re2">&gt;</text:span></text:span></text:span><text:line-break/><text:s text:c="15"/><text:span text:style-name="highlight_sc3"><text:span text:style-name="highlight_re1">&lt;UILanguage<text:span text:style-name="highlight_re2">&gt;</text:span></text:span></text:span>fr-BE<text:span text:style-name="highlight_sc3"><text:span text:style-name="highlight_re1">&lt;/UILanguage<text:span text:style-name="highlight_re2">&gt;</text:span></text:span></text:span><text:line-break/><text:s text:c="11"/><text:span text:style-name="highlight_sc3"><text:span text:style-name="highlight_re1">&lt;/SetupUILanguage<text:span text:style-name="highlight_re2">&gt;</text:span></text:span></text:span><text:line-break/><text:s text:c="11"/><text:span text:style-name="highlight_sc3"><text:span text:style-name="highlight_re1">&lt;InputLocale<text:span text:style-name="highlight_re2">&gt;</text:span></text:span></text:span>fr-BE<text:span text:style-name="highlight_sc3"><text:span text:style-name="highlight_re1">&lt;/InputLocale<text:span text:style-name="highlight_re2">&gt;</text:span></text:span></text:span><text:line-break/><text:s text:c="11"/><text:span text:style-name="highlight_sc3"><text:span text:style-name="highlight_re1">&lt;SystemLocale<text:span text:style-name="highlight_re2">&gt;</text:span></text:span></text:span>fr-BE<text:span text:style-name="highlight_sc3"><text:span text:style-name="highlight_re1">&lt;/SystemLocale<text:span text:style-name="highlight_re2">&gt;</text:span></text:span></text:span><text:line-break/><text:s text:c="11"/><text:span text:style-name="highlight_sc3"><text:span text:style-name="highlight_re1">&lt;UILanguage<text:span text:style-name="highlight_re2">&gt;</text:span></text:span></text:span>fr-BE<text:span text:style-name="highlight_sc3"><text:span text:style-name="highlight_re1">&lt;/UILanguage<text:span text:style-name="highlight_re2">&gt;</text:span></text:span></text:span><text:line-break/><text:s text:c="11"/><text:span text:style-name="highlight_sc3"><text:span text:style-name="highlight_re1">&lt;UserLocale<text:span text:style-name="highlight_re2">&gt;</text:span></text:span></text:span>fr-BE<text:span text:style-name="highlight_sc3"><text:span text:style-name="highlight_re1">&lt;/UserLocale<text:span text:style-name="highlight_re2">&gt;</text:span></text:span></text:span><text:line-break/><text:s text:c="7"/><text:span text:style-name="highlight_sc3"><text:span text:style-name="highlight_re1">&lt;/component<text:span text:style-name="highlight_re2">&gt;</text:span></text:span></text:span><text:line-break/><text:s text:c="7"/><text:span text:style-name="highlight_sc3"><text:span text:style-name="highlight_re1">&lt;component</text:span> <text:span text:style-name="highlight_re0">name</text:span>=<text:span text:style-name="highlight_st0">"Microsoft-Windows-Setup"</text:span> <text:span text:style-name="highlight_re0">processorArchitecture</text:span>=<text:span text:style-name="highlight_st0">"amd64"</text:span> <text:span text:style-name="highlight_re0">publicKeyToken</text:span>=<text:span text:style-name="highlight_st0">"31bf3856ad364e35"</text:span> <text:span text:style-name="highlight_re0">language</text:span>=<text:span text:style-name="highlight_st0">"neutral"</text:span> <text:span text:style-name="highlight_re0">versionScope</text:span>=<text:span text:style-name="highlight_st0">"nonSxS"</text:span> <text:span text:style-name="highlight_re0">xmlns:wcm</text:span>=<text:span text:style-name="highlight_st0">"http://schemas.microsoft.com/WMIConfig/2002/State"</text:span> <text:span text:style-name="highlight_re0">xmlns:xsi</text:span>=<text:span text:style-name="highlight_st0">"http://www.w3.org/2001/XMLSchema-instance"</text:span><text:span text:style-name="highlight_re2">&gt;</text:span></text:span><text:line-break/><text:s text:c="11"/><text:span text:style-name="highlight_sc3"><text:span text:style-name="highlight_re1">&lt;UserData<text:span text:style-name="highlight_re2">&gt;</text:span></text:span></text:span><text:line-break/><text:s text:c="15"/><text:span text:style-name="highlight_sc3"><text:span text:style-name="highlight_re1">&lt;AcceptEula<text:span text:style-name="highlight_re2">&gt;</text:span></text:span></text:span>true<text:span text:style-name="highlight_sc3"><text:span text:style-name="highlight_re1">&lt;/AcceptEula<text:span text:style-name="highlight_re2">&gt;</text:span></text:span></text:span><text:line-break/><text:s text:c="11"/><text:span text:style-name="highlight_sc3"><text:span text:style-name="highlight_re1">&lt;/UserData<text:span text:style-name="highlight_re2">&gt;</text:span></text:span></text:span><text:line-break/><text:s text:c="7"/><text:span text:style-name="highlight_sc3"><text:span text:style-name="highlight_re1">&lt;/component<text:span text:style-name="highlight_re2">&gt;</text:span></text:span></text:span><text:line-break/><text:s text:c="3"/><text:span text:style-name="highlight_sc3"><text:span text:style-name="highlight_re1">&lt;/settings<text:span text:style-name="highlight_re2">&gt;</text:span></text:span></text:span><text:line-break/><text:span text:style-name="highlight_sc3"><text:span text:style-name="highlight_re1">&lt;settings</text:span> <text:span text:style-name="highlight_re0">pass</text:span>=<text:span text:style-name="highlight_st0">"oobeSystem"</text:span><text:span text:style-name="highlight_re2">&gt;</text:span></text:span><text:line-break/> <text:span text:style-name="highlight_sc3"><text:span text:style-name="highlight_re1">&lt;component</text:span> <text:span text:style-name="highlight_re0">name</text:span>=<text:span text:style-name="highlight_st0">"Microsoft-Windows-Shell-Setup"</text:span> <text:span text:style-name="highlight_re0">processorArchitecture</text:span>=<text:span text:style-name="highlight_st0">"amd64"</text:span> <text:span text:style-name="highlight_re0">publicKeyToken</text:span>=<text:span text:style-name="highlight_st0">"31bf3856ad364e35"</text:span> <text:span text:style-name="highlight_re0">language</text:span>=<text:span text:style-name="highlight_st0">"neutral"</text:span> <text:span text:style-name="highlight_re0">versionScope</text:span>=<text:span text:style-name="highlight_st0">"nonSxS"</text:span> <text:span text:style-name="highlight_re0">xmlns:wcm</text:span>=<text:span text:style-name="highlight_st0">"http://schemas.microsoft.com/WMIConfig/2002/State"</text:span> <text:span text:style-name="highlight_re0">xmlns:xsi</text:span>=<text:span text:style-name="highlight_st0">"http://www.w3.org/2001/XMLSchema-instance"</text:span><text:span text:style-name="highlight_re2">&gt;</text:span></text:span><text:line-break/><text:s text:c="2"/><text:span text:style-name="highlight_sc3"><text:span text:style-name="highlight_re1">&lt;OOBE<text:span text:style-name="highlight_re2">&gt;</text:span></text:span></text:span><text:line-break/><text:s text:c="3"/><text:span text:style-name="highlight_sc3"><text:span text:style-name="highlight_re1">&lt;HideEULAPage<text:span text:style-name="highlight_re2">&gt;</text:span></text:span></text:span>true<text:span text:style-name="highlight_sc3"><text:span text:style-name="highlight_re1">&lt;/HideEULAPage<text:span text:style-name="highlight_re2">&gt;</text:span></text:span></text:span><text:line-break/><text:s text:c="3"/><text:span text:style-name="highlight_sc3"><text:span text:style-name="highlight_re1">&lt;HideLocalAccountScreen<text:span text:style-name="highlight_re2">&gt;</text:span></text:span></text:span>true<text:span text:style-name="highlight_sc3"><text:span text:style-name="highlight_re1">&lt;/HideLocalAccountScreen<text:span text:style-name="highlight_re2">&gt;</text:span></text:span></text:span><text:line-break/><text:s text:c="3"/><text:span text:style-name="highlight_sc3"><text:span text:style-name="highlight_re1">&lt;HideOEMRegistrationScreen<text:span text:style-name="highlight_re2">&gt;</text:span></text:span></text:span>true<text:span text:style-name="highlight_sc3"><text:span text:style-name="highlight_re1">&lt;/HideOEMRegistrationScreen<text:span text:style-name="highlight_re2">&gt;</text:span></text:span></text:span><text:line-break/><text:s text:c="3"/><text:span text:style-name="highlight_sc3"><text:span text:style-name="highlight_re1">&lt;HideOnlineAccountScreens<text:span text:style-name="highlight_re2">&gt;</text:span></text:span></text:span>true<text:span text:style-name="highlight_sc3"><text:span text:style-name="highlight_re1">&lt;/HideOnlineAccountScreens<text:span text:style-name="highlight_re2">&gt;</text:span></text:span></text:span><text:line-break/><text:s text:c="3"/><text:span text:style-name="highlight_sc3"><text:span text:style-name="highlight_re1">&lt;HideWirelessSetupInOOBE<text:span text:style-name="highlight_re2">&gt;</text:span></text:span></text:span>true<text:span text:style-name="highlight_sc3"><text:span text:style-name="highlight_re1">&lt;/HideWirelessSetupInOOBE<text:span text:style-name="highlight_re2">&gt;</text:span></text:span></text:span><text:line-break/><text:s text:c="3"/><text:span text:style-name="highlight_sc3"><text:span text:style-name="highlight_re1">&lt;SkipUserOOBE<text:span text:style-name="highlight_re2">&gt;</text:span></text:span></text:span>true<text:span text:style-name="highlight_sc3"><text:span text:style-name="highlight_re1">&lt;/SkipUserOOBE<text:span text:style-name="highlight_re2">&gt;</text:span></text:span></text:span><text:line-break/><text:s text:c="3"/><text:span text:style-name="highlight_sc3"><text:span text:style-name="highlight_re1">&lt;SkipMachineOOBE<text:span text:style-name="highlight_re2">&gt;</text:span></text:span></text:span>true<text:span text:style-name="highlight_sc3"><text:span text:style-name="highlight_re1">&lt;/SkipMachineOOBE<text:span text:style-name="highlight_re2">&gt;</text:span></text:span></text:span><text:line-break/><text:s text:c="2"/><text:span text:style-name="highlight_sc3"><text:span text:style-name="highlight_re1">&lt;/OOBE<text:span text:style-name="highlight_re2">&gt;</text:span></text:span></text:span><text:line-break/> <text:span text:style-name="highlight_sc3"><text:span text:style-name="highlight_re1">&lt;/component<text:span text:style-name="highlight_re2">&gt;</text:span></text:span></text:span><text:line-break/><text:span text:style-name="highlight_sc3"><text:span text:style-name="highlight_re1">&lt;/settings<text:span text:style-name="highlight_re2">&gt;</text:span></text:span></text:span><text:line-break/><text:span text:style-name="highlight_sc3"><text:span text:style-name="highlight_re1">&lt;/unattend<text:span text:style-name="highlight_re2">&gt;</text:span></text:span></text:span></text:p>
          </table:table-cell>
        </table:table-row>
      </table:table>
      <text:list text:style-name="Numbering_20_1" text:continue-numbering="true">
        <text:list-item>
          <text:p text:style-name="FirstListParagraph_Text_20_body">Vous pouvez aussi générer un fichier actualisé sur le site <text:a xlink:type="simple" xlink:href="https://www.windowsafg.com/win10x86_x64.html" text:style-name="Internet_20_link" text:visited-style-name="Visited_20_Internet_20_Link">https://www.windowsafg.com/win10x86_x64.html</text:a></text:p>
        </text:list-item>
        <text:list-item>
          <text:p text:style-name="Numbering_20_1_Content"> Lancer le sysprep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C:\windows\system32\sysprep\Sysprep.exe <text:span text:style-name="highlight_sy0">/</text:span>generalize <text:span text:style-name="highlight_sy0">/</text:span>oobe <text:span text:style-name="highlight_sy0">/</text:span>quit <text:span text:style-name="highlight_sy0">/</text:span>unattend:c:\windows\system32\sysprep\unattended.xml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Redémarrer pour capturer l'image ** ne pas éteindre, ceci mettrait le système en hibernation et rendrait le disque non-propre **</text:p>
        </text:list-item>
      </text:list>
      <text:h text:style-name="Heading_20_3" text:outline-level="3"><text:bookmark-start text:name="__RefHeading___sources_6"/><text:bookmark-start text:name="sources"/>Sources<text:bookmark-end text:name="__RefHeading___sources_6"/><text:bookmark-end text:name="sources"/></text:h>
      <text:list text:style-name="List_20_1" text:continue-numbering="false">
        <text:list-item>
          <text:p text:style-name="List_20_1_Content_First"> <text:a xlink:type="simple" xlink:href="http://superuser.com/questions/942418/how-do-you-forcefully-remove-apps-in-windows-1" text:style-name="Internet_20_link" text:visited-style-name="Visited_20_Internet_20_Link">http://superuser.com/questions/942418/how-do-you-forcefully-remove-apps-in-windows-1</text:a></text:p>
        </text:list-item>
        <text:list-item>
          <text:p text:style-name="List_20_1_Content"> <text:a xlink:type="simple" xlink:href="http://www.thewindowsclub.com/erase-default-preinstalled-modern-apps-windows-8" text:style-name="Internet_20_link" text:visited-style-name="Visited_20_Internet_20_Link">http://www.thewindowsclub.com/erase-default-preinstalled-modern-apps-windows-8</text:a></text:p>
        </text:list-item>
        <text:list-item>
          <text:p text:style-name="List_20_1_Content"> <text:a xlink:type="simple" xlink:href="http://www.wintips.org/view-installed-apps-and-packages-in-windows-10-8-1-8-from-powershell/" text:style-name="Internet_20_link" text:visited-style-name="Visited_20_Internet_20_Link">http://www.wintips.org/view-installed-apps-and-packages-in-windows-10-8-1-8-from-powershell/</text:a></text:p>
        </text:list-item>
        <text:list-item>
          <text:p text:style-name="List_20_1_Content"> <text:a xlink:type="simple" xlink:href="https://www.windowsafg.com/win10x86_x64.html" text:style-name="Internet_20_link" text:visited-style-name="Visited_20_Internet_20_Link">https://www.windowsafg.com/win10x86_x64.html</text:a></text:p>
        </text:list-item>
        <text:list-item>
          <text:p text:style-name="List_20_1_Content_Last"> <text:a xlink:type="simple" xlink:href="http://theitbros.com/sysprep-windows-10-machine-guide/" text:style-name="Internet_20_link" text:visited-style-name="Visited_20_Internet_20_Link">http://theitbros.com/sysprep-windows-10-machine-guid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4:48</meta:creation-date>
    <dc:creator>Generated</dc:creator>
    <dc:date>2026-08-27T09::34:48</dc:date>
    <dc:language>en-US</dc:language>
    <meta:editing-cycles>1</meta:editing-cycles>
    <meta:editing-duration>PT0S</meta:editing-duration>
    <dc:title>deploiement:sysprep:windows10</dc:title>
  </office:meta>
</office:document-meta>
</file>