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vers:bancontact"/>Bancontact Worldline</text:p>
      <text:p text:style-name="Text_20_body">Code technicien: 1235789
Code admin appareil: les 4 derniers chiffres du numéro de terminal</text:p>
      <text:p text:style-name="Text_20_body">Accéder au menu quand le terminal est déjà opérationel: Faire Stop puis Ok et ensuite men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4:33</meta:creation-date>
    <dc:creator>Generated</dc:creator>
    <dc:date>2026-08-27T10::04:33</dc:date>
    <dc:language>en-US</dc:language>
    <meta:editing-cycles>1</meta:editing-cycles>
    <meta:editing-duration>PT0S</meta:editing-duration>
    <dc:title>divers:bancontact</dc:title>
  </office:meta>
</office:document-meta>
</file>