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2991005b87faf6ca0c2fc04e27d1eb.png"/>
  <manifest:file-entry manifest:media-type="image/png" manifest:full-path="Pictures/c73c87245c7d1453c872de6fd5d33462.png"/>
  <manifest:file-entry manifest:media-type="image/png" manifest:full-path="Pictures/839dacb87f4c053e7f3b6088163d4295.png"/>
  <manifest:file-entry manifest:media-type="image/png" manifest:full-path="Pictures/b3dd788eec9cd677e1d9aab4349d44ab.png"/>
  <manifest:file-entry manifest:media-type="image/png" manifest:full-path="Pictures/72606318507c8d49eb3fff5b939d5259.png"/>
  <manifest:file-entry manifest:media-type="image/png" manifest:full-path="Pictures/5582e225419bd1e5c5c35488a566d6ed.png"/>
  <manifest:file-entry manifest:media-type="image/png" manifest:full-path="Pictures/483fb7dcf7d262acb676a9de67eec9ca.png"/>
  <manifest:file-entry manifest:media-type="image/png" manifest:full-path="Pictures/9de1032ea08e1092407ce6a00d65aa23.png"/>
  <manifest:file-entry manifest:media-type="image/png" manifest:full-path="Pictures/3e99729c1268c6732552951b26bab26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concretecms"/><text:bookmark-start text:name="__RefHeading___concrete_cms_1"/><text:bookmark-start text:name="concrete_cms"/>Concrete CMS<text:bookmark-end text:name="__RefHeading___concrete_cms_1"/><text:bookmark-end text:name="concrete_cms"/></text:h>
      <text:h text:style-name="Heading_20_2" text:outline-level="2"><text:bookmark-start text:name="__RefHeading___faire_un_blog_news_2"/><text:bookmark-start text:name="faire_un_blog_news"/>Faire un blog/news<text:bookmark-end text:name="__RefHeading___faire_un_blog_news_2"/><text:bookmark-end text:name="faire_un_blog_news"/></text:h>
      <text:list text:style-name="Numbering_20_1" text:continue-numbering="false">
        <text:list-item>
          <text:p text:style-name="Numbering_20_1_Content_First"> Dans le tableau de bord, aller dans “Pages &amp; Thèmes”, “Type de pages” et créer un nouveau type <draw:frame draw:style-name="media" draw:name="0" text:anchor-type="as-char" draw:z-index="0" svg:width="101.49416666667cm" svg:height="24.103541666667cm"><draw:image xlink:href="Pictures/8e2991005b87faf6ca0c2fc04e27d1eb.png" xlink:type="simple" xlink:show="embed" xlink:actuate="onLoad"/></draw:frame> et remplir ainsi: <draw:frame draw:style-name="media" draw:name="1" text:anchor-type="as-char" draw:z-index="1" svg:width="85.195833333333cm" style:rel-width="100%" svg:height="36.98875cm" style:rel-height="scale"><draw:image xlink:href="Pictures/c73c87245c7d1453c872de6fd5d33462.png" xlink:type="simple" xlink:show="embed" xlink:actuate="onLoad"/></draw:frame></text:p>
        </text:list-item>
        <text:list-item>
          <text:p text:style-name="Numbering_20_1_Content"> Créer un nouveau type de page pour le contenu: <draw:frame draw:style-name="media" draw:name="2" text:anchor-type="as-char" draw:z-index="2" svg:width="85.672083333333cm" style:rel-width="100%" svg:height="45.137916666667cm" style:rel-height="scale"><draw:image xlink:href="Pictures/839dacb87f4c053e7f3b6088163d4295.png" xlink:type="simple" xlink:show="embed" xlink:actuate="onLoad"/></draw:frame></text:p>
        </text:list-item>
        <text:list-item>
          <text:p text:style-name="Numbering_20_1_Content"> Dans “Systèmes &amp; Réglages”, “Attributs”, “Sujets”, Créer une nouvelle arborescence de sujets <draw:frame draw:style-name="media" draw:name="3" text:anchor-type="as-char" draw:z-index="3" svg:width="100.83270833333cm" svg:height="43.867916666667cm"><draw:image xlink:href="Pictures/b3dd788eec9cd677e1d9aab4349d44ab.png" xlink:type="simple" xlink:show="embed" xlink:actuate="onLoad"/></draw:frame></text:p>
        </text:list-item>
        <text:list-item>
          <text:p text:style-name="Numbering_20_1_Content"> Cliquer à présent sur Catégories et ajouter autant de sujets que nécessaire <draw:frame draw:style-name="media" draw:name="4" text:anchor-type="as-char" draw:z-index="4" svg:width="84.111041666667cm" style:rel-width="100%" svg:height="13.255625cm" style:rel-height="scale"><draw:image xlink:href="Pictures/72606318507c8d49eb3fff5b939d5259.png" xlink:type="simple" xlink:show="embed" xlink:actuate="onLoad"/></draw:frame></text:p>
        </text:list-item>
        <text:list-item>
          <text:p text:style-name="Numbering_20_1_Content"> Dans “Systèmes &amp; Réglages”, “Attributs”, “Collections”, Cliquer sur collection et créer une nouvelle <draw:frame draw:style-name="media" draw:name="5" text:anchor-type="as-char" draw:z-index="5" svg:width="101.30895833333cm" svg:height="41.566041666667cm"><draw:image xlink:href="Pictures/5582e225419bd1e5c5c35488a566d6ed.png" xlink:type="simple" xlink:show="embed" xlink:actuate="onLoad"/></draw:frame> <draw:frame draw:style-name="media" draw:name="6" text:anchor-type="as-char" draw:z-index="6" svg:width="56.435625cm" style:rel-width="100%" svg:height="9.1016666666667cm" style:rel-height="scale"><draw:image xlink:href="Pictures/483fb7dcf7d262acb676a9de67eec9ca.png" xlink:type="simple" xlink:show="embed" xlink:actuate="onLoad"/></draw:frame></text:p>
        </text:list-item>
        <text:list-item>
          <text:p text:style-name="Numbering_20_1_Content"> Dans “Pages &amp; Thèmes”, “Attributs”, “Ajouter un attribut” et choisir sujet <draw:frame draw:style-name="media" draw:name="7" text:anchor-type="as-char" draw:z-index="7" svg:width="101.57354166667cm" svg:height="52.281666666667cm"><draw:image xlink:href="Pictures/9de1032ea08e1092407ce6a00d65aa23.png" xlink:type="simple" xlink:show="embed" xlink:actuate="onLoad"/></draw:frame> <draw:frame draw:style-name="media" draw:name="8" text:anchor-type="as-char" draw:z-index="8" svg:width="88.608958333333cm" style:rel-width="100%" svg:height="47.175208333333cm" style:rel-height="scale"><draw:image xlink:href="Pictures/3e99729c1268c6732552951b26bab267.png" xlink:type="simple" xlink:show="embed" xlink:actuate="onLoad"/></draw:frame></text:p>
        </text:list-item>
        <text:list-item>
          <text:p text:style-name="Numbering_20_1_Content_Last"> Continuer step 4</text:p>
        </text:list-item>
      </text:list>
      <text:h text:style-name="Heading_20_2" text:outline-level="2"><text:bookmark-start text:name="__RefHeading___sources_3"/><text:bookmark-start text:name="sources"/>Sources<text:bookmark-end text:name="__RefHeading___sources_3"/><text:bookmark-end text:name="sources"/></text:h>
      <text:list text:style-name="List_20_1" text:continue-numbering="false">
        <text:list-item>
          <text:p text:style-name="LastListParagraph_List_20_1_Content_First"> <text:a xlink:type="simple" xlink:href="https://documentation.concretecms.org/tutorials/setup-a-simple-blog-within-concrete-5-7" text:style-name="Internet_20_link" text:visited-style-name="Visited_20_Internet_20_Link">https://documentation.concretecms.org/tutorials/setup-a-simple-blog-within-concrete-5-7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4:21</meta:creation-date>
    <dc:creator>Generated</dc:creator>
    <dc:date>2026-08-27T10::04:21</dc:date>
    <dc:language>en-US</dc:language>
    <meta:editing-cycles>1</meta:editing-cycles>
    <meta:editing-duration>PT0S</meta:editing-duration>
    <dc:title>divers:concretecms</dc:title>
  </office:meta>
</office:document-meta>
</file>