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ivers:github"/>git init
git config –global init.defaultBranch main
#git branch -M main
git remote add origin git@github.com:xxxxx
git add -A
git commit -am “Initial upload”
git push origin mai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51:39</meta:creation-date>
    <dc:creator>Generated</dc:creator>
    <dc:date>2026-08-27T08::51:39</dc:date>
    <dc:language>en-US</dc:language>
    <meta:editing-cycles>1</meta:editing-cycles>
    <meta:editing-duration>PT0S</meta:editing-duration>
    <dc:title>divers:github</dc:title>
  </office:meta>
</office:document-meta>
</file>