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75abd53b32999e424e489fe3b90b16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hirschmann:brs20"/><text:bookmark-start text:name="__RefHeading___hirschmann_brs-20_1"/><text:bookmark-start text:name="hirschmann_brs-20"/>Hirschmann BRS-20<text:bookmark-end text:name="__RefHeading___hirschmann_brs-20_1"/><text:bookmark-end text:name="hirschmann_brs-20"/></text:h>
      <text:h text:style-name="Heading_20_2" text:outline-level="2"><text:bookmark-start text:name="__RefHeading___connexion_usb_2"/><text:bookmark-start text:name="connexion_usb"/>Connexion USB<text:bookmark-end text:name="__RefHeading___connexion_usb_2"/><text:bookmark-end text:name="connexion_usb"/></text:h>
      <text:p text:style-name="Text_20_body">En se connectant en USB (port série 38400bps) on peut voir dans putty l'adresse IP USB et Management
<draw:frame draw:style-name="media" draw:name="0" text:anchor-type="as-char" draw:z-index="0" svg:width="17.436041666667cm" style:rel-width="100%" svg:height="11.138958333333cm" style:rel-height="scale"><draw:image xlink:href="Pictures/c75abd53b32999e424e489fe3b90b160.png" xlink:type="simple" xlink:show="embed" xlink:actuate="onLoad"/></draw:frame></text:p>
      <text:h text:style-name="Heading_20_2" text:outline-level="2"><text:bookmark-start text:name="__RefHeading___connexion_web_3"/><text:bookmark-start text:name="connexion_web"/>Connexion Web<text:bookmark-end text:name="__RefHeading___connexion_web_3"/><text:bookmark-end text:name="connexion_web"/></text:h>
      <text:p text:style-name="Text_20_body">Premier login: admin / priva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09:06</meta:creation-date>
    <dc:creator>Generated</dc:creator>
    <dc:date>2026-08-27T08::09:06</dc:date>
    <dc:language>en-US</dc:language>
    <meta:editing-cycles>1</meta:editing-cycles>
    <meta:editing-duration>PT0S</meta:editing-duration>
    <dc:title>divers:hirschmann:brs20</dc:title>
  </office:meta>
</office:document-meta>
</file>