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2dd076d0341cf988558239e9f8c5e2e.png"/>
  <manifest:file-entry manifest:media-type="image/png" manifest:full-path="Pictures/7904f86c015180c71f25b9c4159b567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vers:imprimante-epson"/><text:bookmark-start text:name="__RefHeading___epson_thermalaffichage_du_logo_avant_et_apres_1"/><text:bookmark-start text:name="epson_thermalaffichage_du_logo_avant_et_apres"/>Epson Thermal: Affichage du logo avant et après<text:bookmark-end text:name="__RefHeading___epson_thermalaffichage_du_logo_avant_et_apres_1"/><text:bookmark-end text:name="epson_thermalaffichage_du_logo_avant_et_apres"/></text:h>
      <text:list text:style-name="Numbering_20_1" text:continue-numbering="false">
        <text:list-item>
          <text:p text:style-name="Numbering_20_1_Content_First"> Installer et ouvrir l'Epson Utility</text:p>
        </text:list-item>
        <text:list-item>
          <text:p text:style-name="Numbering_20_1_Content"> Aller dans Enregistrement des Logos  <draw:frame draw:style-name="media" draw:name="0" text:anchor-type="as-char" draw:z-index="0" svg:width="20.875625cm" style:rel-width="100%" svg:height="12.065cm" style:rel-height="scale"><draw:image xlink:href="Pictures/32dd076d0341cf988558239e9f8c5e2e.png" xlink:type="simple" xlink:show="embed" xlink:actuate="onLoad"/></draw:frame></text:p>
        </text:list-item>
        <text:list-item>
          <text:p text:style-name="Numbering_20_1_Content_Last"> Activer le logo dans le menu découpe de papier <draw:frame draw:style-name="media" draw:name="1" text:anchor-type="as-char" draw:z-index="1" svg:width="20.79625cm" style:rel-width="100%" svg:height="12.012083333333cm" style:rel-height="scale"><draw:image xlink:href="Pictures/7904f86c015180c71f25b9c4159b5675.png" xlink:type="simple" xlink:show="embed" xlink:actuate="onLoad"/></draw:frame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9::24:02</meta:creation-date>
    <dc:creator>Generated</dc:creator>
    <dc:date>2026-08-27T09::24:02</dc:date>
    <dc:language>en-US</dc:language>
    <meta:editing-cycles>1</meta:editing-cycles>
    <meta:editing-duration>PT0S</meta:editing-duration>
    <dc:title>divers:imprimante-epson</dc:title>
  </office:meta>
</office:document-meta>
</file>