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fe4e791305c79a65af03827cbea2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reset-zyxel"/><text:bookmark-start text:name="__RefHeading___reset_zyxel_1"/><text:bookmark-start text:name="reset_zyxel"/>Reset Zyxel<text:bookmark-end text:name="__RefHeading___reset_zyxel_1"/><text:bookmark-end text:name="reset_zyxel"/></text:h>
      <text:p text:style-name="Text_20_body">Faire un reset hardware
Puis se connecter dans le menu d'admin et scanner le code qr dans l'app android nebula</text:p>
      <text:p text:style-name="Text_20_body"><draw:frame draw:style-name="media" draw:name="0" text:anchor-type="as-char" draw:z-index="0" svg:width="25.770416666667cm" style:rel-width="100%" svg:height="23.415625cm" style:rel-height="scale"><draw:image xlink:href="Pictures/b6fe4e791305c79a65af03827cbea26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7:20</meta:creation-date>
    <dc:creator>Generated</dc:creator>
    <dc:date>2026-08-27T07::27:20</dc:date>
    <dc:language>en-US</dc:language>
    <meta:editing-cycles>1</meta:editing-cycles>
    <meta:editing-duration>PT0S</meta:editing-duration>
    <dc:title>divers:reset-zyxel</dc:title>
  </office:meta>
</office:document-meta>
</file>