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086388d93e09bf5d44251dc0bf1b8e.png"/>
  <manifest:file-entry manifest:media-type="image/png" manifest:full-path="Pictures/6ec5f5c7f78c4718af857430bea73ed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rustdesk"/><text:bookmark-start text:name="__RefHeading___rustdesk_1"/><text:bookmark-start text:name="rustdesk"/>Rustdesk<text:bookmark-end text:name="__RefHeading___rustdesk_1"/><text:bookmark-end text:name="rustdesk"/></text:h>
      <text:list text:style-name="Numbering_20_1" text:continue-numbering="false">
        <text:list-item>
          <text:p text:style-name="Numbering_20_1_Content_First"> Installer Rustdesk en téléchargeant l'exécutable <text:a xlink:type="simple" xlink:href="https://wiki.makeitsimple.be/doku.php?id=divers:https:rustdesk.com" text:style-name="Internet_20_link" text:visited-style-name="Visited_20_Internet_20_Link">ici</text:a> </text:p>
        </text:list-item>
        <text:list-item>
          <text:p text:style-name="Numbering_20_1_Content"> Modifier l'adresse et la clé du serveur en cliquant sur les 3 petits points et en sélectionnant “ID/Serveurs relays” <draw:frame draw:style-name="media" draw:name="0" text:anchor-type="as-char" draw:z-index="0" svg:width="20.425833333333cm" style:rel-width="100%" svg:height="14.366875cm" style:rel-height="scale"><draw:image xlink:href="Pictures/c1086388d93e09bf5d44251dc0bf1b8e.png" xlink:type="simple" xlink:show="embed" xlink:actuate="onLoad"/></draw:frame></text:p>
        </text:list-item>
        <text:list-item>
          <text:p text:style-name="Numbering_20_1_Content_Last"> Indiquer le nom du serveur (rust.creapix.eu) et la clé qui se trouve en lieu sur <draw:frame draw:style-name="media" draw:name="1" text:anchor-type="as-char" draw:z-index="1" svg:width="13.229166666667cm" svg:height="6.7733333333333cm"><draw:image xlink:href="Pictures/6ec5f5c7f78c4718af857430bea73ed5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6:41</meta:creation-date>
    <dc:creator>Generated</dc:creator>
    <dc:date>2026-08-27T07::26:41</dc:date>
    <dc:language>en-US</dc:language>
    <meta:editing-cycles>1</meta:editing-cycles>
    <meta:editing-duration>PT0S</meta:editing-duration>
    <dc:title>divers:rustdesk</dc:title>
  </office:meta>
</office:document-meta>
</file>