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706399b319953d33794f0ebb93e4ed.png"/>
  <manifest:file-entry manifest:media-type="image/png" manifest:full-path="Pictures/8d80f9784133d118641cf51126539d57.png"/>
  <manifest:file-entry manifest:media-type="image/png" manifest:full-path="Pictures/31ca6c83df05c597cdb36ea0e2fa53a3.png"/>
  <manifest:file-entry manifest:media-type="image/png" manifest:full-path="Pictures/08e7ec78c5fb6777c744bebe73f1562a.png"/>
  <manifest:file-entry manifest:media-type="image/png" manifest:full-path="Pictures/f0c7a3e67c18a1e5dcba99957d3596d1.png"/>
  <manifest:file-entry manifest:media-type="image/png" manifest:full-path="Pictures/88881618a20454acfd3c227afd491b9d.png"/>
  <manifest:file-entry manifest:media-type="image/png" manifest:full-path="Pictures/aefba25167bfda155ef6d4862598c5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siemens:scalance-router"/><text:bookmark-start text:name="__RefHeading___scalance_m_1"/><text:bookmark-start text:name="scalance_m"/>Scalance M*<text:bookmark-end text:name="__RefHeading___scalance_m_1"/><text:bookmark-end text:name="scalance_m"/></text:h>
      <text:h text:style-name="Heading_20_2" text:outline-level="2"><text:bookmark-start text:name="__RefHeading___reset_2"/><text:bookmark-start text:name="reset"/>Reset<text:bookmark-end text:name="__RefHeading___reset_2"/><text:bookmark-end text:name="reset"/></text:h>
      <text:p text:style-name="Text_20_body">Maintenir le bouton Set pendant plus de 10 secondes jusqu'à ce que le led Fault arrête de clignoter.</text:p>
      <text:h text:style-name="Heading_20_2" text:outline-level="2"><text:bookmark-start text:name="__RefHeading___acces_par_defaut_3"/><text:bookmark-start text:name="acces_par_defaut"/>Accès par défaut<text:bookmark-end text:name="__RefHeading___acces_par_defaut_3"/><text:bookmark-end text:name="acces_par_defaut"/></text:h>
      <text:p text:style-name="Text_20_body">L'adresse IP par défaut est 192.168.1.1
Code: admin / admin
Attention, Firefox ne semble *pas* compatible.</text:p>
      <text:p text:style-name="Text_20_body"><draw:frame draw:style-name="media" draw:name="0" text:anchor-type="as-char" draw:z-index="0" svg:width="23.01875cm" style:rel-width="100%" svg:height="14.44625cm" style:rel-height="scale"><draw:image xlink:href="Pictures/e3706399b319953d33794f0ebb93e4ed.png" xlink:type="simple" xlink:show="embed" xlink:actuate="onLoad"/></draw:frame></text:p>
      <text:p text:style-name="Text_20_body"><draw:frame draw:style-name="media" draw:name="1" text:anchor-type="as-char" draw:z-index="1" svg:width="22.965833333333cm" style:rel-width="100%" svg:height="13.520208333333cm" style:rel-height="scale"><draw:image xlink:href="Pictures/8d80f9784133d118641cf51126539d57.png" xlink:type="simple" xlink:show="embed" xlink:actuate="onLoad"/></draw:frame></text:p>
      <text:p text:style-name="Text_20_body"><draw:frame draw:style-name="media" draw:name="2" text:anchor-type="as-char" draw:z-index="2" svg:width="23.944791666667cm" style:rel-width="100%" svg:height="15.213541666667cm" style:rel-height="scale"><draw:image xlink:href="Pictures/31ca6c83df05c597cdb36ea0e2fa53a3.png" xlink:type="simple" xlink:show="embed" xlink:actuate="onLoad"/></draw:frame></text:p>
      <text:p text:style-name="Text_20_body">Mettre le APN adéquat: mworld.be pour Orange, data.be pour Edpnet etc
<draw:frame draw:style-name="media" draw:name="3" text:anchor-type="as-char" draw:z-index="3" svg:width="24.4475cm" style:rel-width="100%" svg:height="13.996458333333cm" style:rel-height="scale"><draw:image xlink:href="Pictures/08e7ec78c5fb6777c744bebe73f1562a.png" xlink:type="simple" xlink:show="embed" xlink:actuate="onLoad"/></draw:frame></text:p>
      <text:p text:style-name="Text_20_body">Use PC Time
<draw:frame draw:style-name="media" draw:name="4" text:anchor-type="as-char" draw:z-index="4" svg:width="35.08375cm" style:rel-width="100%" svg:height="16.774583333333cm" style:rel-height="scale"><draw:image xlink:href="Pictures/f0c7a3e67c18a1e5dcba99957d3596d1.png" xlink:type="simple" xlink:show="embed" xlink:actuate="onLoad"/></draw:frame></text:p>
      <text:p text:style-name="Text_20_body"><draw:frame draw:style-name="media" draw:name="5" text:anchor-type="as-char" draw:z-index="5" svg:width="24.262291666667cm" style:rel-width="100%" svg:height="12.938125cm" style:rel-height="scale"><draw:image xlink:href="Pictures/88881618a20454acfd3c227afd491b9d.png" xlink:type="simple" xlink:show="embed" xlink:actuate="onLoad"/></draw:frame></text:p>
      <text:p text:style-name="Text_20_body">Configuration Sinema RC
<draw:frame draw:style-name="media" draw:name="6" text:anchor-type="as-char" draw:z-index="6" svg:width="26.617083333333cm" style:rel-width="100%" svg:height="22.436666666667cm" style:rel-height="scale"><draw:image xlink:href="Pictures/aefba25167bfda155ef6d4862598c54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55:29</meta:creation-date>
    <dc:creator>Generated</dc:creator>
    <dc:date>2026-08-27T08::55:29</dc:date>
    <dc:language>en-US</dc:language>
    <meta:editing-cycles>1</meta:editing-cycles>
    <meta:editing-duration>PT0S</meta:editing-duration>
    <dc:title>divers:siemens:scalance-router</dc:title>
  </office:meta>
</office:document-meta>
</file>