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teltonika-rutx09-wireguard"/><text:bookmark-start text:name="__RefHeading___configuration_du_teltonika_rutx09_avec_wireguard_1"/><text:bookmark-start text:name="configuration_du_teltonika_rutx09_avec_wireguard"/>Configuration du Teltonika RUTX09 avec Wireguard<text:bookmark-end text:name="__RefHeading___configuration_du_teltonika_rutx09_avec_wireguard_1"/><text:bookmark-end text:name="configuration_du_teltonika_rutx09_avec_wireguard"/></text:h>
      <text:p text:style-name="Text_20_body">- Configurer le réseau avec la carte si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2:37</meta:creation-date>
    <dc:creator>Generated</dc:creator>
    <dc:date>2026-08-27T10::52:37</dc:date>
    <dc:language>en-US</dc:language>
    <meta:editing-cycles>1</meta:editing-cycles>
    <meta:editing-duration>PT0S</meta:editing-duration>
    <dc:title>divers:teltonika-rutx09-wireguard</dc:title>
  </office:meta>
</office:document-meta>
</file>