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990ff095690f1290299c379b73db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vscode-bitwarden"/><text:bookmark-start text:name="__RefHeading___vscode_et_bitwarden_1"/><text:bookmark-start text:name="vscode_et_bitwarden"/>VSCode et Bitwarden<text:bookmark-end text:name="__RefHeading___vscode_et_bitwarden_1"/><text:bookmark-end text:name="vscode_et_bitwarden"/></text:h>
      <text:p text:style-name="Text_20_body">1. Activer dans .bashrc l'export
2. Activer dans le client desktop de Bitwarden l'intégration SSH
3. Dans vscode
File → Preference → Settings
Afficher le fichier en appuyant sur l'icone en haut à droite  <draw:frame draw:style-name="media" draw:name="0" text:anchor-type="as-char" draw:z-index="0" svg:width="1.1641666666667cm" svg:height="0.74083333333333cm"><draw:image xlink:href="Pictures/dd990ff095690f1290299c379b73db1c.pn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<text:line-break/><text:s text:c="4"/>"sshfs.configs": [<text:line-break/><text:s text:c="8"/>{<text:line-break/><text:s text:c="12"/>"name": "odoodev",<text:line-break/><text:s text:c="12"/>"host": "10.0.0.120",<text:line-break/><text:s text:c="12"/>"username": "root",<text:line-break/><text:s text:c="12"/>"agent": "$SSH_AUTH_SOCK",<text:line-break/><text:s text:c="12"/>"root": "/root/"<text:line-break/><text:s text:c="8"/>}<text:line-break/><text:s text:c="4"/>],<text:line-break/><text:s text:c="4"/>"git.confirmSync": false,<text:line-break/><text:s text:c="4"/>"git.enableSmartCommit": true,<text:line-break/><text:s text:c="4"/>"remote.autoForwardPortsSource": "hybrid",<text:line-break/><text:s text:c="4"/>"terminal.external.linuxExec": "bash"<text:line-break/>}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47</meta:creation-date>
    <dc:creator>Generated</dc:creator>
    <dc:date>2026-08-27T09::25:47</dc:date>
    <dc:language>en-US</dc:language>
    <meta:editing-cycles>1</meta:editing-cycles>
    <meta:editing-duration>PT0S</meta:editing-duration>
    <dc:title>divers:vscode-bitwarden</dc:title>
  </office:meta>
</office:document-meta>
</file>