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ker:rest-server"/><text:bookmark-start text:name="__RefHeading___dockercontainer_pour_rest-server_1"/><text:bookmark-start text:name="dockercontainer_pour_rest-server"/>Docker: container pour rest-server<text:bookmark-end text:name="__RefHeading___dockercontainer_pour_rest-server_1"/><text:bookmark-end text:name="dockercontainer_pour_rest-server"/></text:h>
      <text:p text:style-name="Text_20_body">Au préalable, compiler un serveur rest et prendre le binaire.</text:p>
      <text:list text:style-name="Numbering_20_1" text:continue-numbering="false">
        <text:list-item>
          <text:p text:style-name="Numbering_20_1_Content_First"> Créer un fichier Dockerfile (D majuscule est important)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nano</text:span> Dockerfile</text:p>
          </table:table-cell>
        </table:table-row>
      </table:table>
      <text:list text:style-name="Numbering_20_1" text:continue-numbering="true">
        <text:list-item>
          <text:p text:style-name="FirstListParagraph_Text_20_body">et introduisez les lignes suivantes </text:p>
          <text:p text:style-name="Preformatted_20_Text"># Filename: Dockerfile <text:line-break/>FROM node:10-alpine<text:line-break/>ENV PATH /usr/local/sbin:/usr/local/bin:/usr/sbin:/usr/bin:/sbin:/bin<text:line-break/>ADD test.sh /usr/bin/<text:line-break/>WORKDIR /usr/bin<text:line-break/>#COPY package*.json ./<text:line-break/>#RUN npm install<text:line-break/>#RUN apt update &amp;&amp; apt-get install golang-go git make -y<text:line-break/>#RUN chmod +x /usr/bin/test.sh<text:line-break/>#RUN git clone https://github.com/restic/rest-server &amp;&amp; cd rest-server &amp;&amp; make &amp;&amp; make install &amp;&amp; apt remove golang-go git -y &amp;&amp; apt autoremove -y &amp;&amp; cd .. &amp;&amp; rm rest-server/ -R<text:line-break/>#CMD ["ls",,"-l","/usr/bin"]<text:line-break/>CMD ["/usr/local/bin/rest-server"]<text:line-break/>#CMD ["test.sh"]<text:line-break/>#COPY . .<text:line-break/></text:p>
        </text:list-item>
      </text:list>
      <text:h text:style-name="Heading_20_2" text:outline-level="2"><text:bookmark-start text:name="__RefHeading___script_pour_effacer_creer_puis_lancer_une_image_docker_test_2"/><text:bookmark-start text:name="script_pour_effacer_creer_puis_lancer_une_image_docker_test"/>Script pour effacer/créer/puis lancer une image Docker test<text:bookmark-end text:name="__RefHeading___script_pour_effacer_creer_puis_lancer_une_image_docker_test_2"/><text:bookmark-end text:name="script_pour_effacer_creer_puis_lancer_une_image_docker_test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3">echo</text:span> Suppression anciennes images<text:line-break/><text:span text:style-name="highlight_kw3">echo</text:span> <text:span text:style-name="highlight_sy0">****************************</text:span><text:line-break/>docker image rmi <text:span text:style-name="highlight_kw3">test</text:span> <text:span text:style-name="highlight_re5">-f</text:span><text:line-break/>echo.<text:line-break/><text:span text:style-name="highlight_kw3">echo</text:span> Création nouvelle image<text:line-break/><text:span text:style-name="highlight_kw3">echo</text:span> <text:span text:style-name="highlight_sy0">***********************</text:span><text:line-break/>docker build . <text:span text:style-name="highlight_re5">-t</text:span> <text:span text:style-name="highlight_kw3">test</text:span><text:line-break/>echo.<text:line-break/><text:span text:style-name="highlight_kw3">echo</text:span> Lancement nouvelle image<text:line-break/><text:span text:style-name="highlight_kw3">echo</text:span> <text:span text:style-name="highlight_sy0">************************</text:span><text:line-break/>echo.<text:line-break/>docker run <text:span text:style-name="highlight_re5">-ti</text:span> <text:span text:style-name="highlight_kw3">test</text:span> <text:span text:style-name="highlight_re5">-v</text:span> <text:span text:style-name="highlight_sy0">/</text:span>tmp:<text:span text:style-name="highlight_sy0">/</text:span>data<text:span text:style-name="highlight_sy0">/</text:span><text:span text:style-name="highlight_kw3">test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59:26</meta:creation-date>
    <dc:creator>Generated</dc:creator>
    <dc:date>2026-08-27T09::59:26</dc:date>
    <dc:language>en-US</dc:language>
    <meta:editing-cycles>1</meta:editing-cycles>
    <meta:editing-duration>PT0S</meta:editing-duration>
    <dc:title>docker:rest-server</dc:title>
  </office:meta>
</office:document-meta>
</file>