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af5aa82d60706ffa359b71b0b3707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meassistant:holiday"/><text:bookmark-start text:name="__RefHeading___home_assistantmode_vacances_1"/><text:bookmark-start text:name="home_assistantmode_vacances"/>Home Assistant: Mode Vacances<text:bookmark-end text:name="__RefHeading___home_assistantmode_vacances_1"/><text:bookmark-end text:name="home_assistantmode_vacances"/></text:h>
      <text:list text:style-name="Numbering_20_1" text:continue-numbering="false">
        <text:list-item>
          <text:p text:style-name="LastListParagraph_Numbering_20_1_Content_First"> Créer un Helper pour activer/désactiver le mode congé. Dans Settings → Devices &amp; Service s→ Helper → <draw:frame draw:style-name="media" draw:name="0" text:anchor-type="as-char" draw:z-index="0" svg:width="76.2cm" style:rel-width="100%" svg:height="17.409583333333cm" style:rel-height="scale"><draw:image xlink:href="Pictures/4af5aa82d60706ffa359b71b0b3707e6.png" xlink:type="simple" xlink:show="embed" xlink:actuate="onLoad"/></draw:frame> Choisir un type Toggle (boolean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34:46</meta:creation-date>
    <dc:creator>Generated</dc:creator>
    <dc:date>2026-08-27T09::34:46</dc:date>
    <dc:language>en-US</dc:language>
    <meta:editing-cycles>1</meta:editing-cycles>
    <meta:editing-duration>PT0S</meta:editing-duration>
    <dc:title>homeassistant:holiday</dc:title>
  </office:meta>
</office:document-meta>
</file>