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lpine-kiosk"/><text:bookmark-start text:name="__RefHeading___creation_d_un_kiosk_alpine_1"/><text:bookmark-start text:name="creation_d_un_kiosk_alpine"/>Création d'un Kiosk Alpine<text:bookmark-end text:name="__RefHeading___creation_d_un_kiosk_alpine_1"/><text:bookmark-end text:name="creation_d_un_kiosk_alpine"/></text:h>
      <text:list text:style-name="Numbering_20_1" text:continue-numbering="false">
        <text:list-item>
          <text:p text:style-name="Numbering_20_1_Content_First"> Sur une carte SD, créer une partition FAT32 de 512Mb</text:p>
        </text:list-item>
        <text:list-item>
          <text:p text:style-name="Numbering_20_1_Content"> Copier les fichiers sur la carte</text:p>
        </text:list-item>
        <text:list-item>
          <text:p text:style-name="Numbering_20_1_Content"> Démarrer le raspbery et se loguer en root (pas de pwd)</text:p>
        </text:list-item>
        <text:list-item>
          <text:p text:style-name="Numbering_20_1_Content"> Entrer la command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etup-alpin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i pendant l'install il dit “No disks available, try boot media /mmcblk0p1”, répondre y, choisir la carte SD et faire SYS</text:p>
        </text:list-item>
        <text:list-item>
          <text:p text:style-name="Numbering_20_1_Content"> Installer les composants x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setup-xorg-base<text:line-break/>apk add xf86-video-fbdev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chromium </text:p>
          <text:p text:style-name="Preformatted_20_Text">nano /etc/startup.sh</text:p>
          <text:p text:style-name="Text_20_body">Contenu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/bin/ash</text:span><text:line-break/> chromium-browser <text:span text:style-name="highlight_re5">--home-page</text:span> http:<text:span text:style-name="highlight_sy0">//</text:span>127.0.0.1<text:span text:style-name="highlight_sy0">/</text:span>resource <text:span text:style-name="highlight_re5">--no-sandbox</text:span> <text:span text:style-name="highlight_re5">--window-size</text:span>=<text:span text:style-name="highlight_nu0">1920</text:span>,<text:span text:style-name="highlight_nu0">1280</text:span> <text:span text:style-name="highlight_re5">--start-fullscreen</text:span> <text:span text:style-name="highlight_re5">--test-type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ndre le script exécutable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hmod</text:span> +x <text:span text:style-name="highlight_sy0">/</text:span>etc<text:span text:style-name="highlight_sy0">/</text:span>startup.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ettre le script au démarrage de la session x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mv</text:span> <text:span text:style-name="highlight_sy0">/</text:span>etc<text:span text:style-name="highlight_sy0">/</text:span>X11<text:span text:style-name="highlight_sy0">/</text:span>xinit<text:span text:style-name="highlight_sy0">/</text:span>xinitrc <text:span text:style-name="highlight_sy0">/</text:span>etc<text:span text:style-name="highlight_sy0">/</text:span>X11<text:span text:style-name="highlight_sy0">/</text:span>xinit<text:span text:style-name="highlight_sy0">/</text:span>xinitrc_BAK<text:line-break/><text:span text:style-name="highlight_kw3">echo</text:span> <text:span text:style-name="highlight_sy0">/</text:span>etc<text:span text:style-name="highlight_sy0">/</text:span>startup.sh <text:span text:style-name="highlight_sy0">&gt;</text:span> <text:span text:style-name="highlight_sy0">/</text:span>etc<text:span text:style-name="highlight_sy0">/</text:span>X11<text:span text:style-name="highlight_sy0">/</text:span>xinit<text:span text:style-name="highlight_sy0">/</text:span>xinitrc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47</meta:creation-date>
    <dc:creator>Generated</dc:creator>
    <dc:date>2026-08-27T10::01:47</dc:date>
    <dc:language>en-US</dc:language>
    <meta:editing-cycles>1</meta:editing-cycles>
    <meta:editing-duration>PT0S</meta:editing-duration>
    <dc:title>linux:alpine-kiosk</dc:title>
  </office:meta>
</office:document-meta>
</file>