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pache:htaccess"/><text:bookmark-start text:name="__RefHeading___apachehtaccess_1"/><text:bookmark-start text:name="apachehtaccess"/>Apache: HTACCESS<text:bookmark-end text:name="__RefHeading___apachehtaccess_1"/><text:bookmark-end text:name="apachehtaccess"/></text:h>
      <text:h text:style-name="Heading_20_2" text:outline-level="2"><text:bookmark-start text:name="__RefHeading___afficher_le_contenu_d_un_dossier_2"/><text:bookmark-start text:name="afficher_le_contenu_d_un_dossier"/>Afficher le contenu d'un dossier<text:bookmark-end text:name="__RefHeading___afficher_le_contenu_d_un_dossier_2"/><text:bookmark-end text:name="afficher_le_contenu_d_un_dossier"/></text:h>
      <text:p text:style-name="Text_20_body">Options +Indexes
RewriteEngine On</text:p>
      <text:h text:style-name="Heading_20_2" text:outline-level="2"><text:bookmark-start text:name="__RefHeading___rediriger_un_lien_3"/><text:bookmark-start text:name="rediriger_un_lien"/>Rediriger un lien<text:bookmark-end text:name="__RefHeading___rediriger_un_lien_3"/><text:bookmark-end text:name="rediriger_un_lien"/></text:h>
      <text:p text:style-name="Text_20_body">Redirect 301 / <text:a xlink:type="simple" xlink:href="https://www.makeitsimple.be" text:style-name="Internet_20_link" text:visited-style-name="Visited_20_Internet_20_Link">https://www.makeitsimple.b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34</meta:creation-date>
    <dc:creator>Generated</dc:creator>
    <dc:date>2026-08-27T09::24:34</dc:date>
    <dc:language>en-US</dc:language>
    <meta:editing-cycles>1</meta:editing-cycles>
    <meta:editing-duration>PT0S</meta:editing-duration>
    <dc:title>linux:apache:htaccess</dc:title>
  </office:meta>
</office:document-meta>
</file>