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pache:whitelisthtaccess"/><text:bookmark-start text:name="__RefHeading___apache2whitelist_htpasswd_1"/><text:bookmark-start text:name="apache2whitelist_htpasswd"/>Apache2: Whitelist &amp; htpasswd<text:bookmark-end text:name="__RefHeading___apache2whitelist_htpasswd_1"/><text:bookmark-end text:name="apache2whitelist_htpassw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&lt;IfModule mod_ssl.c&gt;<text:line-break/>&lt;VirtualHost *:443&gt;<text:line-break/><text:s text:c="4"/>ServerName site.be<text:line-break/> <text:line-break/><text:s text:c="8"/>RewriteEngine on<text:line-break/> <text:line-break/><text:s text:c="4"/>ProxyPass / http://172.31.32.105/ nocanon<text:line-break/><text:s text:c="4"/>ProxyPassReverse / http://172.31.32.105/<text:line-break/> <text:line-break/><text:s text:c="2"/>&lt;proxy *&gt;<text:line-break/><text:s text:c="3"/>&lt;RequireAny&gt;<text:line-break/><text:s text:c="4"/>AuthType Basic<text:line-break/><text:s text:c="3"/>AuthName Documents<text:line-break/><text:s text:c="3"/>AuthBasicProvider file<text:line-break/><text:s text:c="3"/>AuthUserFile "/usr/local/apache/passwd/site-passwords"<text:line-break/><text:s text:c="8"/>Require valid-user<text:line-break/><text:s text:c="8"/>Require ip 1.2.3.4<text:line-break/> <text:line-break/><text:s text:c="3"/>&lt;/RequireAny&gt;<text:line-break/><text:s text:c="2"/>&lt;/proxy&gt;<text:line-break/>SSLCertificateFile /etc/letsencrypt/live/site/fullchain.pem<text:line-break/>SSLCertificateKeyFile /etc/letsencrypt/live/site/privkey.pem<text:line-break/>Include /etc/letsencrypt/options-ssl-apache.conf<text:line-break/>&lt;/VirtualHost&gt;<text:line-break/>&lt;/IfModule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0:19</meta:creation-date>
    <dc:creator>Generated</dc:creator>
    <dc:date>2026-08-27T09::50:19</dc:date>
    <dc:language>en-US</dc:language>
    <meta:editing-cycles>1</meta:editing-cycles>
    <meta:editing-duration>PT0S</meta:editing-duration>
    <dc:title>linux:apache:whitelisthtaccess</dc:title>
  </office:meta>
</office:document-meta>
</file>