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pache-wsgi"/><text:bookmark-start text:name="__RefHeading___apache2_wsgi_1"/><text:bookmark-start text:name="apache2_wsgi"/>Apache2 &amp; wsgi<text:bookmark-end text:name="__RefHeading___apache2_wsgi_1"/><text:bookmark-end text:name="apache2_wsgi"/></text:h>
      <text:h text:style-name="Heading_20_2" text:outline-level="2"><text:bookmark-start text:name="__RefHeading___install_2"/><text:bookmark-start text:name="install"/>Install<text:bookmark-end text:name="__RefHeading___install_2"/><text:bookmark-end text:name="instal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libapache2-mod-wsgi-py3<text:line-break/>a2enmod wsgi</text:p>
          </table:table-cell>
        </table:table-row>
      </table:table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www.bogotobogo.com/python/Flask/Python_Flask_HelloWorld_App_with_Apache_WSGI_Ubuntu14.php" text:style-name="Internet_20_link" text:visited-style-name="Visited_20_Internet_20_Link">https://www.bogotobogo.com/python/Flask/Python_Flask_HelloWorld_App_with_Apache_WSGI_Ubuntu14.ph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41</meta:creation-date>
    <dc:creator>Generated</dc:creator>
    <dc:date>2026-08-27T09::24:41</dc:date>
    <dc:language>en-US</dc:language>
    <meta:editing-cycles>1</meta:editing-cycles>
    <meta:editing-duration>PT0S</meta:editing-duration>
    <dc:title>linux:apache-wsgi</dc:title>
  </office:meta>
</office:document-meta>
</file>