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clone-rsync"/><text:bookmark-start text:name="__RefHeading___cloner_un_systeme_avec_rsync_1"/><text:bookmark-start text:name="cloner_un_systeme_avec_rsync"/>Cloner un système avec Rsync<text:bookmark-end text:name="__RefHeading___cloner_un_systeme_avec_rsync_1"/><text:bookmark-end text:name="cloner_un_systeme_avec_rsync"/></text:h>
      <text:h text:style-name="Heading_20_2" text:outline-level="2"><text:bookmark-start text:name="__RefHeading___operation_2"/><text:bookmark-start text:name="operation"/>Opération<text:bookmark-end text:name="__RefHeading___operation_2"/><text:bookmark-end text:name="operation"/></text:h>
      <text:list text:style-name="Numbering_20_1" text:continue-numbering="false">
        <text:list-item>
          <text:p text:style-name="Numbering_20_1_Content_First"> Créer un fichier d'exclusion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nano</text:span> exclude-files.txt</text:p>
          </table:table-cell>
        </table:table-row>
      </table:table>
      <text:list text:style-name="Numbering_20_1" text:continue-numbering="true">
        <text:list-item>
          <text:p text:style-name="FirstListParagraph_Text_20_body">et y coller les lignes suivantes </text:p>
          <text:p text:style-name="Preformatted_20_Text">/boot<text:line-break/>/dev<text:line-break/>/tmp<text:line-break/>/sys<text:line-break/>/proc<text:line-break/>/run<text:line-break/>/backup<text:line-break/>/etc/fstab<text:line-break/>/etc/mtab<text:line-break/>/etc/mdadm.conf<text:line-break/>/etc/sysconfig/network*<text:line-break/>/lost*</text:p>
        </text:list-item>
        <text:list-item>
          <text:p text:style-name="Numbering_20_1_Content"> Cloner en utilisant la commande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rsync <text:span text:style-name="highlight_re5">-vPa</text:span> <text:span text:style-name="highlight_re5">-e</text:span> <text:span text:style-name="highlight_st_h">'ssh -o StrictHostKeyChecking=no -p 22'</text:span> <text:span text:style-name="highlight_re5">--exclude-from</text:span>=<text:span text:style-name="highlight_sy0">/</text:span>root<text:span text:style-name="highlight_sy0">/</text:span>exclude-files.txt DESTINATIONIP:<text:span text:style-name="highlight_sy0">/</text:span> <text:span text:style-name="highlight_sy0">/</text:span> <text:span text:style-name="highlight_nu0">2</text:span><text:span text:style-name="highlight_sy0">&gt;&amp;</text:span><text:span text:style-name="highlight_nu0">1</text:span> <text:span text:style-name="highlight_sy0">&gt;</text:span> <text:span text:style-name="highlight_sy0">/</text:span>dev<text:span text:style-name="highlight_sy0">/</text:span>null</text:p>
          </table:table-cell>
        </table:table-row>
      </table:table>
      <text:list text:style-name="Numbering_20_1" text:continue-numbering="true">
        <text:list-item/>
      </text:list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<text:a xlink:type="simple" xlink:href="https://linuxadmin.io/hot-clone-linux-server/" text:style-name="Internet_20_link" text:visited-style-name="Visited_20_Internet_20_Link">https://linuxadmin.io/hot-clone-linux-server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FirstListParagraph_Text_20_body" style:display-name="First Text body" style:parent-style-name="Text_20_body" style:class="html" style:next-style-name="Text_20_body" style:family="paragraph">
      <style:paragraph-properties fo:margin-top="0.5cm" fo:margin-bottom="0.212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57:55</meta:creation-date>
    <dc:creator>Generated</dc:creator>
    <dc:date>2026-08-27T09::57:55</dc:date>
    <dc:language>en-US</dc:language>
    <meta:editing-cycles>1</meta:editing-cycles>
    <meta:editing-duration>PT0S</meta:editing-duration>
    <dc:title>linux:clone-rsync</dc:title>
  </office:meta>
</office:document-meta>
</file>