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debian:install-raid-lvm"/><text:bookmark-start text:name="__RefHeading___install_debian_raid5_lvm_uefi_1"/><text:bookmark-start text:name="install_debian_raid5_lvm_uefi"/>Install Debian Raid5 LVM &amp; UEFI<text:bookmark-end text:name="__RefHeading___install_debian_raid5_lvm_uefi_1"/><text:bookmark-end text:name="install_debian_raid5_lvm_uefi"/></text:h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ext:list text:style-name="Numbering_20_1" text:continue-numbering="false">
        <text:list-item>
          <text:p text:style-name="Numbering_20_1_Content_First"> Booter sur l'iso</text:p>
        </text:list-item>
        <text:list-item>
          <text:p text:style-name="Numbering_20_1_Content"> Sur le menu partitionnement, passer en mode manuel et veiller à:</text:p>
          <text:list text:style-name="Numbering_20_1">
            <text:list-item>
              <text:p text:style-name="Numbering_20_1_Content"> Créer une partition de +/- 45Mo de type EFI/ESP</text:p>
            </text:list-item>
            <text:list-item>
              <text:p text:style-name="Numbering_20_1_Content"> Configurer le raid avec gestion logicielle</text:p>
            </text:list-item>
            <text:list-item>
              <text:p text:style-name="Numbering_20_1_Content"> Ajouter un volume physique LVM sur le raid précédemment créé</text:p>
            </text:list-item>
            <text:list-item>
              <text:p text:style-name="Numbering_20_1_Content"> Créer un groupe de volume</text:p>
            </text:list-item>
            <text:list-item>
              <text:p text:style-name="Numbering_20_1_Content"> Créer des volumes logiques</text:p>
              <text:list text:style-name="Numbering_20_1">
                <text:list-item>
                  <text:p text:style-name="Numbering_20_1_Content"> debian-root</text:p>
                </text:list-item>
                <text:list-item>
                  <text:p text:style-name="Numbering_20_1_Content_Last"> debian-swap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depannage_3"/><text:bookmark-start text:name="depannage"/>Dépannage<text:bookmark-end text:name="__RefHeading___depannage_3"/><text:bookmark-end text:name="depannage"/></text:h>
      <text:p text:style-name="Text_20_body">Si le système se retrouve en initramfs avec l'impossibilité de trouver les disques LVM, un update-grub en mode recovery (avec le raid/lvm montés) a pu aider.</text:p>
      <text:h text:style-name="Heading_20_2" text:outline-level="2"><text:bookmark-start text:name="__RefHeading___modification_boot_uefi_4"/><text:bookmark-start text:name="modification_boot_uefi"/>Modification boot UEFI<text:bookmark-end text:name="__RefHeading___modification_boot_uefi_4"/><text:bookmark-end text:name="modification_boot_uefi"/></text:h>
      <text:p text:style-name="Text_20_body">efibootmgr affiche le menu
efibootmgr -v affiche le menu détaillé
efibootmgr -B -b 0009 supprime l'entrée numéro 0009
efibootmgr -c -g -d /dev/sdb -p 1 -L “Debian disque 2” -l '\EFI\debian\grubx64.efi' pour ajouter une nouvelle entrée de démarrage UEFI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0::04:23</meta:creation-date>
    <dc:creator>Generated</dc:creator>
    <dc:date>2026-08-27T10::04:23</dc:date>
    <dc:language>en-US</dc:language>
    <meta:editing-cycles>1</meta:editing-cycles>
    <meta:editing-duration>PT0S</meta:editing-duration>
    <dc:title>linux:debian:install-raid-lvm</dc:title>
  </office:meta>
</office:document-meta>
</file>