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orgejo"/><text:bookmark-start text:name="__RefHeading___forgejo_1"/><text:bookmark-start text:name="forgejo"/>Forgejo<text:bookmark-end text:name="__RefHeading___forgejo_1"/><text:bookmark-end text:name="forgejo"/></text:h>
      <text:p text:style-name="Text_20_body">Dans Forgejo, créer un token app:
Avatar → Paramètres → Applications (ou /user/settings/applications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git remote</text:span> set-url origin https:<text:span text:style-name="highlight_sy0">//</text:span>vince:TON_TOKEN<text:span text:style-name="highlight_sy0">@</text:span>git.makeitsimple.be<text:span text:style-name="highlight_sy0">/</text:span>makeITsimple<text:span text:style-name="highlight_sy0">/</text:span>Follow-Me.git<text:line-break/><text:span text:style-name="highlight_kw2">git push</text:span> <text:span text:style-name="highlight_re5">-u</text:span> origin main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git config</text:span> <text:span text:style-name="highlight_re5">--global</text:span> credential.helper manager<text:line-break/><text:span text:style-name="highlight_kw2">git push</text:span> <text:span text:style-name="highlight_re5">-u</text:span> origin mai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8:22</meta:creation-date>
    <dc:creator>Generated</dc:creator>
    <dc:date>2026-08-27T07::28:22</dc:date>
    <dc:language>en-US</dc:language>
    <meta:editing-cycles>1</meta:editing-cycles>
    <meta:editing-duration>PT0S</meta:editing-duration>
    <dc:title>linux:forgejo</dc:title>
  </office:meta>
</office:document-meta>
</file>