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89c1826a63e67b6df6ed790251088c5.png"/>
  <manifest:file-entry manifest:media-type="image/png" manifest:full-path="Pictures/c630cbade421ad664db5d51b2c69874c.png"/>
  <manifest:file-entry manifest:media-type="image/png" manifest:full-path="Pictures/ce789431f44959687f531996a6f16368.png"/>
  <manifest:file-entry manifest:media-type="image/png" manifest:full-path="Pictures/cb3a770229b955377601b630d556f60b.png"/>
  <manifest:file-entry manifest:media-type="image/png" manifest:full-path="Pictures/0932418858b7c69a7270ff264879e3a8.png"/>
  <manifest:file-entry manifest:media-type="image/png" manifest:full-path="Pictures/8005cb01554067a568be411e19f9db36.png"/>
  <manifest:file-entry manifest:media-type="image/png" manifest:full-path="Pictures/7e21508f723257f384733c8f62415677.png"/>
  <manifest:file-entry manifest:media-type="image/png" manifest:full-path="Pictures/fdf6050fc5f5fd5f595620129c325680.png"/>
  <manifest:file-entry manifest:media-type="image/png" manifest:full-path="Pictures/b4c6a1bc6433a131e183fc2609883a01.png"/>
  <manifest:file-entry manifest:media-type="image/png" manifest:full-path="Pictures/29bd81b72fa531875ef2cb2f66bfae5d.png"/>
  <manifest:file-entry manifest:media-type="image/png" manifest:full-path="Pictures/7faa13190867e50017b91285d1de9cf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fusionpbx"/><text:bookmark-start text:name="__RefHeading___fusionpbx_1"/><text:bookmark-start text:name="fusionpbx"/>FusionPBX<text:bookmark-end text:name="__RefHeading___fusionpbx_1"/><text:bookmark-end text:name="fusionpbx"/></text:h>
      <text:h text:style-name="Heading_20_2" text:outline-level="2"><text:bookmark-start text:name="__RefHeading___configuration_sip_trunk_2"/><text:bookmark-start text:name="configuration_sip_trunk"/>Configuration Sip Trunk<text:bookmark-end text:name="__RefHeading___configuration_sip_trunk_2"/><text:bookmark-end text:name="configuration_sip_trunk"/></text:h>
      <text:list text:style-name="Numbering_20_1" text:continue-numbering="false">
        <text:list-item>
          <text:p text:style-name="Numbering_20_1_Content_First"> Dans Accounts &gt; Gateways: rajouter un compte <draw:frame draw:style-name="media" draw:name="0" text:anchor-type="as-char" draw:z-index="0" svg:width="41.857083333333cm" style:rel-width="100%" svg:height="33.893125cm" style:rel-height="scale"><draw:image xlink:href="Pictures/e89c1826a63e67b6df6ed790251088c5.png" xlink:type="simple" xlink:show="embed" xlink:actuate="onLoad"/></draw:frame></text:p>
        </text:list-item>
        <text:list-item>
          <text:p text:style-name="Numbering_20_1_Content"> Dans Advanced &gt; Access control: rajouter l'IP Wan du serveur SIP Trunk dans la règle Providers <draw:frame draw:style-name="media" draw:name="1" text:anchor-type="as-char" draw:z-index="1" svg:width="34.210625cm" style:rel-width="100%" svg:height="17.832916666667cm" style:rel-height="scale"><draw:image xlink:href="Pictures/c630cbade421ad664db5d51b2c69874c.png" xlink:type="simple" xlink:show="embed" xlink:actuate="onLoad"/></draw:frame></text:p>
        </text:list-item>
        <text:list-item>
          <text:p text:style-name="Numbering_20_1_Content"> Dans Status &gt; Sip Status: Relancer les ACL</text:p>
        </text:list-item>
        <text:list-item>
          <text:p text:style-name="Numbering_20_1_Content_Last"> Dans Dialplan &gt; Destinantion: Ajouter une règle pour le numéro entrant <draw:frame draw:style-name="media" draw:name="2" text:anchor-type="as-char" draw:z-index="2" svg:width="40.48125cm" style:rel-width="100%" svg:height="27.490208333333cm" style:rel-height="scale"><draw:image xlink:href="Pictures/ce789431f44959687f531996a6f16368.png" xlink:type="simple" xlink:show="embed" xlink:actuate="onLoad"/></draw:frame></text:p>
        </text:list-item>
      </text:list>
      <text:h text:style-name="Heading_20_2" text:outline-level="2"><text:bookmark-start text:name="__RefHeading___faire_une_restriction_d_appel_sur_une_extension_3"/><text:bookmark-start text:name="faire_une_restriction_d_appel_sur_une_extension"/>Faire une restriction d'appel sur une extension<text:bookmark-end text:name="__RefHeading___faire_une_restriction_d_appel_sur_une_extension_3"/><text:bookmark-end text:name="faire_une_restriction_d_appel_sur_une_extension"/></text:h>
      <text:list text:style-name="Numbering_20_1" text:continue-numbering="false">
        <text:list-item>
          <text:p text:style-name="Numbering_20_1_Content_First"> Dans une extension, indiquer une variable qui permettra de définir qui peut appeler l'extérieur. Ici on l'appelera Outside <draw:frame draw:style-name="media" draw:name="3" text:anchor-type="as-char" draw:z-index="3" svg:width="13.0175cm" svg:height="1.5875cm"><draw:image xlink:href="Pictures/cb3a770229b955377601b630d556f60b.png" xlink:type="simple" xlink:show="embed" xlink:actuate="onLoad"/></draw:frame></text:p>
        </text:list-item>
        <text:list-item>
          <text:p text:style-name="Numbering_20_1_Content_Last"> Dans Dialplan → Outbound Routes: rajouter une condition au début pour n'accepter que les règles toll_allow outside: <draw:frame draw:style-name="media" draw:name="4" text:anchor-type="as-char" draw:z-index="4" svg:width="45.137916666667cm" style:rel-width="100%" svg:height="4.1010416666667cm" style:rel-height="scale"><draw:image xlink:href="Pictures/0932418858b7c69a7270ff264879e3a8.png" xlink:type="simple" xlink:show="embed" xlink:actuate="onLoad"/></draw:frame></text:p>
        </text:list-item>
      </text:list>
      <text:h text:style-name="Heading_20_2" text:outline-level="2"><text:bookmark-start text:name="__RefHeading___faire_une_regle_pour_n_autoriser_que_certains_numeros_4"/><text:bookmark-start text:name="faire_une_regle_pour_n_autoriser_que_certains_numeros"/>Faire une règle pour n'autoriser que certains numéros<text:bookmark-end text:name="__RefHeading___faire_une_regle_pour_n_autoriser_que_certains_numeros_4"/><text:bookmark-end text:name="faire_une_regle_pour_n_autoriser_que_certains_numeros"/></text:h>
      <text:list text:style-name="Numbering_20_1" text:continue-numbering="false">
        <text:list-item>
          <text:p text:style-name="LastListParagraph_Numbering_20_1_Content_First"> Dans Dialplan → Outbound rules dupliquer une règle où la destination number correspond à ce pattern: </text:p>
        </text:list-item>
      </text:list>
      <text:p text:style-name="Text_20_body">(^0473349123$|^0478624123$|^019544123$)<draw:frame draw:style-name="media" draw:name="5" text:anchor-type="as-char" draw:z-index="5" svg:width="45.137916666667cm" style:rel-width="100%" svg:height="4.28625cm" style:rel-height="scale"><draw:image xlink:href="Pictures/8005cb01554067a568be411e19f9db36.png" xlink:type="simple" xlink:show="embed" xlink:actuate="onLoad"/></draw:frame></text:p>
      <text:h text:style-name="Heading_20_2" text:outline-level="2"><text:bookmark-start text:name="__RefHeading___autoprovision_5"/><text:bookmark-start text:name="autoprovision"/>Autoprovision<text:bookmark-end text:name="__RefHeading___autoprovision_5"/><text:bookmark-end text:name="autoprovision"/></text:h>
      <text:h text:style-name="Heading_20_3" text:outline-level="3"><text:bookmark-start text:name="__RefHeading___yealink_6"/><text:bookmark-start text:name="yealink"/>Yealink<text:bookmark-end text:name="__RefHeading___yealink_6"/><text:bookmark-end text:name="yealink"/></text:h>
      <text:p text:style-name="Text_20_body"><draw:frame draw:style-name="media" draw:name="6" text:anchor-type="as-char" draw:z-index="6" svg:width="26.035cm" style:rel-width="100%" svg:height="17.118541666667cm" style:rel-height="scale"><draw:image xlink:href="Pictures/7e21508f723257f384733c8f62415677.png" xlink:type="simple" xlink:show="embed" xlink:actuate="onLoad"/></draw:frame></text:p>
      <text:h text:style-name="Heading_20_3" text:outline-level="3"><text:bookmark-start text:name="__RefHeading___snom_7"/><text:bookmark-start text:name="snom"/>Snom<text:bookmark-end text:name="__RefHeading___snom_7"/><text:bookmark-end text:name="snom"/></text:h>
      <text:list text:style-name="Numbering_20_1" text:continue-numbering="false">
        <text:list-item>
          <text:p text:style-name="Numbering_20_1_Content_First"> Dans l'interface du téléphone, choisir Advanced, QOS/Security et introduire le “http client” user et password qui correspond au http_auth_username et http_auth_password que vous avez défini dans les defautl settings de Fusion Pbx <draw:frame draw:style-name="media" draw:name="7" text:anchor-type="as-char" draw:z-index="7" svg:width="21.801666666667cm" style:rel-width="100%" svg:height="24.421041666667cm" style:rel-height="scale"><draw:image xlink:href="Pictures/fdf6050fc5f5fd5f595620129c325680.png" xlink:type="simple" xlink:show="embed" xlink:actuate="onLoad"/></draw:frame></text:p>
        </text:list-item>
        <text:list-item>
          <text:p text:style-name="Numbering_20_1_Content"> Ensuite dans l'onglet Update, introduire l'url de provisioning exemple <text:a xlink:type="simple" xlink:href="http://192.168.103.30/app/provision/index.php?mac=" text:style-name="Internet_20_link" text:visited-style-name="Visited_20_Internet_20_Link">http://192.168.103.30/app/provision/index.php?mac=</text:a>{mac} et faire Apply <draw:frame draw:style-name="media" draw:name="8" text:anchor-type="as-char" draw:z-index="8" svg:width="20.955cm" style:rel-width="100%" svg:height="10.874375cm" style:rel-height="scale"><draw:image xlink:href="Pictures/b4c6a1bc6433a131e183fc2609883a01.png" xlink:type="simple" xlink:show="embed" xlink:actuate="onLoad"/></draw:frame></text:p>
        </text:list-item>
        <text:list-item>
          <text:p text:style-name="Numbering_20_1_Content_Last"> Après un redémarrage, un problème de certificat apparaitra. Cliquez dans le menu certificates → unknown certificates et acceptez l'exception <draw:frame draw:style-name="media" draw:name="9" text:anchor-type="as-char" draw:z-index="9" svg:width="26.484791666667cm" style:rel-width="100%" svg:height="16.007291666667cm" style:rel-height="scale"><draw:image xlink:href="Pictures/29bd81b72fa531875ef2cb2f66bfae5d.png" xlink:type="simple" xlink:show="embed" xlink:actuate="onLoad"/></draw:frame></text:p>
        </text:list-item>
      </text:list>
      <text:h text:style-name="Heading_20_2" text:outline-level="2"><text:bookmark-start text:name="__RefHeading___debugging_8"/><text:bookmark-start text:name="debugging"/>Debugging<text:bookmark-end text:name="__RefHeading___debugging_8"/><text:bookmark-end text:name="debugging"/></text:h>
      <text:h text:style-name="Heading_20_3" text:outline-level="3"><text:bookmark-start text:name="__RefHeading___sngrep_9"/><text:bookmark-start text:name="sngrep"/>sngrep<text:bookmark-end text:name="__RefHeading___sngrep_9"/><text:bookmark-end text:name="sngrep"/></text:h>
      <text:p text:style-name="Text_20_body">sngrep est livré par défaut et permet de voir chaque trace d'une transaction SIP
<draw:frame draw:style-name="media" draw:name="10" text:anchor-type="as-char" draw:z-index="10" svg:width="28.178125cm" style:rel-width="100%" svg:height="9.36625cm" style:rel-height="scale"><draw:image xlink:href="Pictures/7faa13190867e50017b91285d1de9cf7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9:20</meta:creation-date>
    <dc:creator>Generated</dc:creator>
    <dc:date>2026-08-27T09::59:20</dc:date>
    <dc:language>en-US</dc:language>
    <meta:editing-cycles>1</meta:editing-cycles>
    <meta:editing-duration>PT0S</meta:editing-duration>
    <dc:title>linux:fusionpbx</dc:title>
  </office:meta>
</office:document-meta>
</file>