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gravity"/><text:bookmark-start text:name="__RefHeading___gravity_1"/><text:bookmark-start text:name="gravity"/>Gravity<text:bookmark-end text:name="__RefHeading___gravity_1"/><text:bookmark-end text:name="gravity"/></text:h>
      <text:h text:style-name="Heading_20_2" text:outline-level="2"><text:bookmark-start text:name="__RefHeading___q_a_2"/><text:bookmark-start text:name="q_a"/>Q&amp;A<text:bookmark-end text:name="__RefHeading___q_a_2"/><text:bookmark-end text:name="q_a"/></text:h>
      <text:h text:style-name="Heading_20_3" text:outline-level="3"><text:bookmark-start text:name="__RefHeading___dhcp_ne_fonctionne_pas_sous_windows_3"/><text:bookmark-start text:name="dhcp_ne_fonctionne_pas_sous_windows"/>DHCP ne fonctionne pas sous Windows<text:bookmark-end text:name="__RefHeading___dhcp_ne_fonctionne_pas_sous_windows_3"/><text:bookmark-end text:name="dhcp_ne_fonctionne_pas_sous_windows"/></text:h>
      <text:p text:style-name="Text_20_body">Rajouter dans les DHCP Options la partie domain_name:</text:p>
      <text:p text:style-name="Preformatted_20_Text">- tagName: router<text:line-break/><text:s text:c="2"/>value: 10.31.7.1<text:line-break/>- tagName: domain_name<text:line-break/><text:s text:c="2"/>value: tpanalytics.l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47:49</meta:creation-date>
    <dc:creator>Generated</dc:creator>
    <dc:date>2026-08-27T08::47:49</dc:date>
    <dc:language>en-US</dc:language>
    <meta:editing-cycles>1</meta:editing-cycles>
    <meta:editing-duration>PT0S</meta:editing-duration>
    <dc:title>linux:gravity</dc:title>
  </office:meta>
</office:document-meta>
</file>