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ux:hpe-raid"/>curl <text:a xlink:type="simple" xlink:href="https://downloads.linux.hpe.com/SDR/hpPublicKey2048.pub" text:style-name="Internet_20_link" text:visited-style-name="Visited_20_Internet_20_Link">https://downloads.linux.hpe.com/SDR/hpPublicKey2048.pub</text:a> | apt-key add -
curl <text:a xlink:type="simple" xlink:href="https://downloads.linux.hpe.com/SDR/hpPublicKey2048_key1.pub" text:style-name="Internet_20_link" text:visited-style-name="Visited_20_Internet_20_Link">https://downloads.linux.hpe.com/SDR/hpPublicKey2048_key1.pub</text:a> | apt-key add -
curl <text:a xlink:type="simple" xlink:href="https://downloads.linux.hpe.com/SDR/hpePublicKey2048_key1.pub" text:style-name="Internet_20_link" text:visited-style-name="Visited_20_Internet_20_Link">https://downloads.linux.hpe.com/SDR/hpePublicKey2048_key1.pub</text:a> | apt-key add -</text:p>
      <text:p text:style-name="Text_20_body">nano /etc/apt/sources.list.d/hpe.list
deb <text:a xlink:type="simple" xlink:href="http://downloads.linux.hpe.com/SDR/repo/mcp/" text:style-name="Internet_20_link" text:visited-style-name="Visited_20_Internet_20_Link">http://downloads.linux.hpe.com/SDR/repo/mcp/</text:a> bullseye/current non-free</text:p>
      <text:p text:style-name="Text_20_body">apt install ssacl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9::41:07</meta:creation-date>
    <dc:creator>Generated</dc:creator>
    <dc:date>2026-08-28T09::41:07</dc:date>
    <dc:language>en-US</dc:language>
    <meta:editing-cycles>1</meta:editing-cycles>
    <meta:editing-duration>PT0S</meta:editing-duration>
    <dc:title>linux:hpe-raid</dc:title>
  </office:meta>
</office:document-meta>
</file>