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install_xca"/><text:bookmark-start text:name="__RefHeading___installer_xca_1"/><text:bookmark-start text:name="installer_xca"/>Installer XCA<text:bookmark-end text:name="__RefHeading___installer_xca_1"/><text:bookmark-end text:name="installer_xca"/></text:h>
      <text:list text:style-name="Numbering_20_1" text:continue-numbering="false">
        <text:list-item/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apt <text:span text:style-name="highlight_kw2">install</text:span> build-essential cmake <text:span text:style-name="highlight_kw2">git</text:span> <text:span text:style-name="highlight_kw2">wget</text:span> curl cmake <text:span text:style-name="highlight_kw2">gcc</text:span> <text:span text:style-name="highlight_kw2">g++</text:span> qt4-qmake<text:s text:c="2"/>openssl libnss3 libnss3-dev qt5-default qttools5-dev-tools checkinstall <text:span text:style-name="highlight_kw2">automake</text:span> <text:span text:style-name="highlight_kw2">autoconf</text:span> libltdl-dev libssl-dev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Télécharger l'application et la décompresser</text:p>
        </text:list-item>
        <text:list-item/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3">cd</text:span> xca-2.1.2<text:span text:style-name="highlight_sy0">/</text:span></text:p>
          </table:table-cell>
        </table:table-row>
      </table:table>
      <text:list text:style-name="Numbering_20_1" text:continue-numbering="true">
        <text:list-item/>
        <text:list-item/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.<text:span text:style-name="highlight_sy0">/</text:span>bootstrap </text:p>
          </table:table-cell>
        </table:table-row>
      </table:table>
      <text:list text:style-name="Numbering_20_1" text:continue-numbering="true">
        <text:list-item/>
        <text:list-item/>
      </text:list>
      <table:table table:style-name="Table4_Indentation_Level1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mkdir</text:span> Build</text:p>
          </table:table-cell>
        </table:table-row>
      </table:table>
      <text:list text:style-name="Numbering_20_1" text:continue-numbering="true">
        <text:list-item/>
        <text:list-item/>
      </text:list>
      <table:table table:style-name="Table5_Indentation_Level1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3">cd</text:span> Build<text:span text:style-name="highlight_sy0">/</text:span></text:p>
          </table:table-cell>
        </table:table-row>
      </table:table>
      <text:list text:style-name="Numbering_20_1" text:continue-numbering="true">
        <text:list-item/>
        <text:list-item/>
      </text:list>
      <table:table table:style-name="Table6_Indentation_Level1">
        <table:table-column table:style-name="odt_auto_style_table_column_6_1"/>
        <table:table-row>
          <table:table-cell office:value-type="string" table:style-name="tablecell">
            <text:p text:style-name="Preformatted_20_Text">..<text:span text:style-name="highlight_sy0">/</text:span>configure <text:span text:style-name="highlight_sy0">&amp;&amp;</text:span> <text:span text:style-name="highlight_kw2">make</text:span> <text:span text:style-name="highlight_re5">-j10</text:span></text:p>
          </table:table-cell>
        </table:table-row>
      </table:table>
      <text:list text:style-name="Numbering_20_1" text:continue-numbering="true">
        <text:list-item/>
        <text:list-item/>
      </text:list>
      <table:table table:style-name="Table7_Indentation_Level1">
        <table:table-column table:style-name="odt_auto_style_table_column_7_1"/>
        <table:table-row>
          <table:table-cell office:value-type="string" table:style-name="tablecell">
            <text:p text:style-name="Preformatted_20_Text">checkinstall</text:p>
          </table:table-cell>
        </table:table-row>
      </table:table>
      <text:list text:style-name="Numbering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00:53</meta:creation-date>
    <dc:creator>Generated</dc:creator>
    <dc:date>2026-08-27T10::00:53</dc:date>
    <dc:language>en-US</dc:language>
    <meta:editing-cycles>1</meta:editing-cycles>
    <meta:editing-duration>PT0S</meta:editing-duration>
    <dc:title>linux:install_xca</dc:title>
  </office:meta>
</office:document-meta>
</file>