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il:dovecot"/><text:bookmark-start text:name="__RefHeading___installation_dovecot_suite_postfix_dovecot_1"/><text:bookmark-start text:name="installation_dovecot_suite_postfix_dovecot"/>Installation Dovecot (suite Postfix / Dovecot)<text:bookmark-end text:name="__RefHeading___installation_dovecot_suite_postfix_dovecot_1"/><text:bookmark-end text:name="installation_dovecot_suite_postfix_dovecot"/></text:h>
      <text:list text:style-name="Numbering_20_1" text:continue-numbering="false">
        <text:list-item>
          <text:p text:style-name="Numbering_20_1_Content_First"> Faire un backup des fichiers de configuration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cp</text:span> <text:span text:style-name="highlight_sy0">/</text:span>etc<text:span text:style-name="highlight_sy0">/</text:span>dovecot<text:span text:style-name="highlight_sy0">/</text:span>dovecot.conf <text:span text:style-name="highlight_sy0">/</text:span>etc<text:span text:style-name="highlight_sy0">/</text:span>dovecot<text:span text:style-name="highlight_sy0">/</text:span>dovecot.conf.orig<text:line-break/><text:span text:style-name="highlight_kw2">cp</text:span> <text:span text:style-name="highlight_sy0">/</text:span>etc<text:span text:style-name="highlight_sy0">/</text:span>dovecot<text:span text:style-name="highlight_sy0">/</text:span>conf.d<text:span text:style-name="highlight_sy0">/</text:span><text:span text:style-name="highlight_nu0">10</text:span>-mail.conf <text:span text:style-name="highlight_sy0">/</text:span>etc<text:span text:style-name="highlight_sy0">/</text:span>dovecot<text:span text:style-name="highlight_sy0">/</text:span>conf.d<text:span text:style-name="highlight_sy0">/</text:span><text:span text:style-name="highlight_nu0">10</text:span>-mail.conf.orig<text:line-break/><text:span text:style-name="highlight_kw2">cp</text:span> <text:span text:style-name="highlight_sy0">/</text:span>etc<text:span text:style-name="highlight_sy0">/</text:span>dovecot<text:span text:style-name="highlight_sy0">/</text:span>conf.d<text:span text:style-name="highlight_sy0">/</text:span><text:span text:style-name="highlight_nu0">10</text:span>-auth.conf <text:span text:style-name="highlight_sy0">/</text:span>etc<text:span text:style-name="highlight_sy0">/</text:span>dovecot<text:span text:style-name="highlight_sy0">/</text:span>conf.d<text:span text:style-name="highlight_sy0">/</text:span><text:span text:style-name="highlight_nu0">10</text:span>-auth.conf.orig<text:line-break/><text:span text:style-name="highlight_kw2">cp</text:span> <text:span text:style-name="highlight_sy0">/</text:span>etc<text:span text:style-name="highlight_sy0">/</text:span>dovecot<text:span text:style-name="highlight_sy0">/</text:span>dovecot-sql.conf.ext <text:span text:style-name="highlight_sy0">/</text:span>etc<text:span text:style-name="highlight_sy0">/</text:span>dovecot<text:span text:style-name="highlight_sy0">/</text:span>dovecot-sql.conf.ext.orig<text:line-break/><text:span text:style-name="highlight_kw2">cp</text:span> <text:span text:style-name="highlight_sy0">/</text:span>etc<text:span text:style-name="highlight_sy0">/</text:span>dovecot<text:span text:style-name="highlight_sy0">/</text:span>conf.d<text:span text:style-name="highlight_sy0">/</text:span><text:span text:style-name="highlight_nu0">10</text:span>-master.conf <text:span text:style-name="highlight_sy0">/</text:span>etc<text:span text:style-name="highlight_sy0">/</text:span>dovecot<text:span text:style-name="highlight_sy0">/</text:span>conf.d<text:span text:style-name="highlight_sy0">/</text:span><text:span text:style-name="highlight_nu0">10</text:span>-master.conf.orig<text:line-break/><text:span text:style-name="highlight_kw2">cp</text:span> <text:span text:style-name="highlight_sy0">/</text:span>etc<text:span text:style-name="highlight_sy0">/</text:span>dovecot<text:span text:style-name="highlight_sy0">/</text:span>conf.d<text:span text:style-name="highlight_sy0">/</text:span><text:span text:style-name="highlight_nu0">10</text:span>-ssl.conf <text:span text:style-name="highlight_sy0">/</text:span>etc<text:span text:style-name="highlight_sy0">/</text:span>dovecot<text:span text:style-name="highlight_sy0">/</text:span>conf.d<text:span text:style-name="highlight_sy0">/</text:span><text:span text:style-name="highlight_nu0">10</text:span>-ssl.conf.orig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/etc/dovecot/dovecot.conf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dovecot<text:span text:style-name="highlight_sy0">/</text:span>dovecot.conf</text:p>
          </table:table-cell>
        </table:table-row>
      </table:table>
      <text:list text:style-name="Numbering_20_1" text:continue-numbering="true">
        <text:list-item>
          <text:p text:style-name="FirstListParagraph_Text_20_body">Et ajouter la ligne </text:p>
          <text:p text:style-name="Preformatted_20_Text">postmaster_address=postmaster at domaine.com</text:p>
          <text:p text:style-name="Text_20_body">Si vous souhaitez désactiver LMTP ou POP3 il suffit de préciser dans ce fichier les protocols </text:p>
          <text:p text:style-name="Preformatted_20_Text">protocols = imap pop3 lmtp</text:p>
        </text:list-item>
        <text:list-item>
          <text:p text:style-name="Numbering_20_1_Content"> Modifier le fichier /etc/dovecot/conf.d/10-mail.conf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dovecot<text:span text:style-name="highlight_sy0">/</text:span>conf.d<text:span text:style-name="highlight_sy0">/</text:span><text:span text:style-name="highlight_nu0">10</text:span>-mail.conf</text:p>
          </table:table-cell>
        </table:table-row>
      </table:table>
      <text:list text:style-name="Numbering_20_1" text:continue-numbering="true">
        <text:list-item>
          <text:p text:style-name="FirstListParagraph_Text_20_body">et modifier la ligne mail_location: </text:p>
          <text:p text:style-name="Preformatted_20_Text">mail_location = maildir:/srv/mail/%d/%n/</text:p>
        </text:list-item>
        <text:list-item>
          <text:p text:style-name="Numbering_20_1_Content"> Créer un groupe &amp; un utilisateur vmail, lui associer le dossier de stockage: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groupadd <text:span text:style-name="highlight_re5">-g</text:span> <text:span text:style-name="highlight_nu0">5000</text:span> vmail<text:line-break/>useradd <text:span text:style-name="highlight_re5">-g</text:span> vmail <text:span text:style-name="highlight_re5">-u</text:span> <text:span text:style-name="highlight_nu0">5000</text:span> vmail <text:span text:style-name="highlight_re5">-d</text:span> <text:span text:style-name="highlight_sy0">/</text:span>srv<text:span text:style-name="highlight_sy0">/</text:span>mail<text:line-break/><text:span text:style-name="highlight_kw2">chown</text:span> <text:span text:style-name="highlight_re5">-R</text:span> vmail:vmail <text:span text:style-name="highlight_sy0">/</text:span>srv<text:span text:style-name="highlight_sy0">/</text:span>mail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diter le fichier qui gère les authentifications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dovecot<text:span text:style-name="highlight_sy0">/</text:span>conf.d<text:span text:style-name="highlight_sy0">/</text:span><text:span text:style-name="highlight_nu0">10</text:span>-auth.conf</text:p>
          </table:table-cell>
        </table:table-row>
      </table:table>
      <text:list text:style-name="Numbering_20_1" text:continue-numbering="true">
        <text:list-item>
          <text:p text:style-name="FirstListParagraph_Text_20_body">Et y apporter les modifications suivantes: </text:p>
          <text:p text:style-name="Preformatted_20_Text">disable_plaintext_auth = yes<text:line-break/>auth_mechanisms = plain login<text:line-break/>...<text:line-break/>!include auth-sql.conf.ext</text:p>
        </text:list-item>
        <text:list-item>
          <text:p text:style-name="Numbering_20_1_Content"> Editer le fichier du module sql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dovecot<text:span text:style-name="highlight_sy0">/</text:span>conf.d<text:span text:style-name="highlight_sy0">/</text:span>auth-sql.conf.ext</text:p>
          </table:table-cell>
        </table:table-row>
      </table:table>
      <text:list text:style-name="Numbering_20_1" text:continue-numbering="true">
        <text:list-item>
          <text:p text:style-name="FirstListParagraph_Text_20_body">Et l'adapter de la sorte: </text:p>
          <text:p text:style-name="Preformatted_20_Text">passdb {<text:line-break/><text:s text:c="2"/>driver = sql<text:line-break/><text:s text:c="2"/>args = /etc/dovecot/dovecot-sql.conf.ext<text:line-break/>}<text:line-break/>#Commenter ceci<text:line-break/>#userdb {<text:line-break/>#<text:s text:c="2"/>driver = sql<text:line-break/>#<text:s text:c="2"/>args = /etc/dovecot/dovecot-sql.conf.ext<text:line-break/>#}<text:line-break/>#...<text:line-break/>userdb {<text:line-break/><text:s text:c="2"/>driver = static<text:line-break/><text:s text:c="2"/>args = uid=vmail gid=vmail home=/srv/mail/%d/%n<text:line-break/>}</text:p>
        </text:list-item>
        <text:list-item>
          <text:p text:style-name="Numbering_20_1_Content"> Editer le fichier sql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dovecot<text:span text:style-name="highlight_sy0">/</text:span>dovecot-sql.conf.ext</text:p>
          </table:table-cell>
        </table:table-row>
      </table:table>
      <text:list text:style-name="Numbering_20_1" text:continue-numbering="true">
        <text:list-item>
          <text:p text:style-name="FirstListParagraph_Text_20_body">Et mettre les 4 lignes suivantes. Attention, il faut bien sur adapter avec les données de votre serveur </text:p>
          <text:p text:style-name="Preformatted_20_Text">driver = mysql<text:line-break/>connect = host=127.0.0.1 dbname=posogodo user=blabla-ro password=sddsfsdfsdf<text:line-break/>default_pass_scheme = SHA512-CRYPT<text:line-break/>password_query = SELECT concat(a.user,'@',b.`domain` ) as user, password FROM posogodo.mailboxes a left join posogodo.domains b on a.t_domains = b.id where a.active='1' and b.active='1' and concat(a.user,'@',b.`domain` ) = '%u';</text:p>
        </text:list-item>
        <text:list-item>
          <text:p text:style-name="Numbering_20_1_Content"> Vérifier si ça fonctionne: </text:p>
        </text:list-item>
      </text:list>
      <table:table table:style-name="Table8_Indentation_Level1">
        <table:table-column table:style-name="odt_auto_style_table_column_8_1"/>
        <table:table-row>
          <table:table-cell office:value-type="string" table:style-name="tablecell">
            <text:p text:style-name="Preformatted_20_Text">doveadm auth <text:span text:style-name="highlight_kw2">login</text:span> <text:span text:style-name="highlight_re5">-x</text:span> <text:span text:style-name="highlight_re2">service</text:span>=imap user<text:span text:style-name="highlight_sy0">@</text:span>domain.be TestPwd123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Modifier les droits sur les fichiers de configuration </text:p>
        </text:list-item>
      </text:list>
      <table:table table:style-name="Table9_Indentation_Level1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kw2">chown</text:span> <text:span text:style-name="highlight_re5">-R</text:span> vmail:dovecot <text:span text:style-name="highlight_sy0">/</text:span>etc<text:span text:style-name="highlight_sy0">/</text:span>dovecot<text:line-break/><text:span text:style-name="highlight_kw2">chmod</text:span> <text:span text:style-name="highlight_re5">-R</text:span> o-rwx <text:span text:style-name="highlight_sy0">/</text:span>etc<text:span text:style-name="highlight_sy0">/</text:span>dovecot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1:20</meta:creation-date>
    <dc:creator>Generated</dc:creator>
    <dc:date>2026-08-27T10::01:20</dc:date>
    <dc:language>en-US</dc:language>
    <meta:editing-cycles>1</meta:editing-cycles>
    <meta:editing-duration>PT0S</meta:editing-duration>
    <dc:title>linux:mail:dovecot</dc:title>
  </office:meta>
</office:document-meta>
</file>