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ilpiler"/><text:bookmark-start text:name="__RefHeading___mail_piler_1"/><text:bookmark-start text:name="mail_piler"/>Mail Piler<text:bookmark-end text:name="__RefHeading___mail_piler_1"/><text:bookmark-end text:name="mail_piler"/></text:h>
      <text:h text:style-name="Heading_20_2" text:outline-level="2"><text:bookmark-start text:name="__RefHeading___installation_des_prerequis_2"/><text:bookmark-start text:name="installation_des_prerequis"/>Installation des prérequis<text:bookmark-end text:name="__RefHeading___installation_des_prerequis_2"/><text:bookmark-end text:name="installation_des_prerequi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purge postfix<text:line-break/>apt <text:span text:style-name="highlight_kw2">install</text:span> gnupg2 sysstat python3-mysqldb mariadb-server default-libmysqlclient-dev memcached libapache2-mod-php php-mysql libtre5 libtre-dev openssl libssl-dev<text:s text:c="2"/>libzip-dev libzip4 build-essential <text:span text:style-name="highlight_kw2">gcc</text:span> libwrap0 libwrap0</text:p>
          </table:table-cell>
        </table:table-row>
      </table:table>
      <text:h text:style-name="Heading_20_2" text:outline-level="2"><text:bookmark-start text:name="__RefHeading___installation_de_manticore_3"/><text:bookmark-start text:name="installation_de_manticore"/>Installation de Manticore<text:bookmark-end text:name="__RefHeading___installation_de_manticore_3"/><text:bookmark-end text:name="installation_de_manticor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repo.manticoresearch.com<text:span text:style-name="highlight_sy0">/</text:span>manticore-repo.noarch.deb<text:line-break/><text:span text:style-name="highlight_kw2">dpkg</text:span> <text:span text:style-name="highlight_re5">-i</text:span> manticore-repo.noarch.deb<text:line-break/>apt update<text:line-break/>apt <text:span text:style-name="highlight_kw2">install</text:span> manticore manticore-columnar-lib<text:line-break/>systemctl start manticore<text:line-break/>systemctl disable manticore</text:p>
          </table:table-cell>
        </table:table-row>
      </table:table>
      <text:p text:style-name="Text_20_body">apt install libtre5
wget <text:a xlink:type="simple" xlink:href="https://bitbucket.org/jsuto/piler/downloads/piler_1.3.12-focal-eb2b22b2_amd64.deb" text:style-name="Internet_20_link" text:visited-style-name="Visited_20_Internet_20_Link">https://bitbucket.org/jsuto/piler/downloads/piler_1.3.12-focal-eb2b22b2_amd64.deb</text:a>
wget <text:a xlink:type="simple" xlink:href="http://mirrors.kernel.org/ubuntu/pool/universe/libz/libzip/libzip5_1.5.1-0ubuntu1_amd64.deb" text:style-name="Internet_20_link" text:visited-style-name="Visited_20_Internet_20_Link">http://mirrors.kernel.org/ubuntu/pool/universe/libz/libzip/libzip5_1.5.1-0ubuntu1_amd64.deb</text:a></text:p>
      <text:p text:style-name="Text_20_body">dpkg -i libzip5_1.5.1-0ubuntu1_amd64.deb
dpkg -i piler_1.3.12-focal-eb2b22b2_amd64.deb</text:p>
      <text:p text:style-name="Text_20_body">cp /etc/piler/piler.conf.dist /etc/piler/piler.conf
nano /etc/piler/piler.conf</text:p>
      <text:p text:style-name="Text_20_body">hostid=piler.yourdomain.com
listen_addr=0.0.0.0
listen_port=2525
mysqldb=piler
mysqlpwd=verystrongpassword
mysqluser=piler</text:p>
      <text:p text:style-name="Text_20_body">mysql -u root -p
create database piler character set 'utf8mb4';
grant all privileges on piler.* to piler@localhost identified by 'verystrongpassword';
flush privileges;
quit;</text:p>
      <text:p text:style-name="Text_20_body">mysql -u piler -p piler &lt; /usr/share/piler/db-mysql.sql</text:p>
      <text:p text:style-name="Text_20_body">wget <text:a xlink:type="simple" xlink:href="http://sphinxsearch.com/files/sphinx-3.4.1-efbcc65-linux-amd64.tar.gz" text:style-name="Internet_20_link" text:visited-style-name="Visited_20_Internet_20_Link">http://sphinxsearch.com/files/sphinx-3.4.1-efbcc65-linux-amd64.tar.gz</text:a>
tar xvzf sphinx-3.4.1-efbcc65-linux-amd64.tar.gz
cp /sphinx-3.4.1/bin/* /usr/bin</text:p>
      <text:p text:style-name="Text_20_body">crontab -e -u piler</text:p>
      <text:p text:style-name="Text_20_body">/// A VERIFIER
5,35 * * * * /usr/local/libexec/piler/indexer.delta.sh
30   2 * * * /usr/local/libexec/piler/indexer.main.sh
40 3 * * * /usr/local/libexec/piler/purge.sh
*/15 * * * * /usr/bin/indexer –config /usr/local/etc/piler/sphinx.conf –quiet tag1 –rotate
*/15 * * * * /usr/bin/indexer –config /usr/local/etc/piler/sphinx.conf –quiet note1 –rotate
*/5 * * * *  /usr/bin/find /var/piler/www/tmp -type f -name i.\* -exec rm -f {} \;
*/5 * * * * /usr/bin/find /var/piler/error -type f|wc -l &gt; /var/piler/stat/error
3 * * * * /usr/local/libexec/piler/watch_sphinx_main_index.sh
2 0 * * * /usr/local/libexec/piler/pilerpurge.py</text:p>
      <text:p text:style-name="Text_20_body">/var/piler/www/</text:p>
      <text:p text:style-name="Text_20_body">/etc/piler/config-site.php&lt;/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47:42</meta:creation-date>
    <dc:creator>Generated</dc:creator>
    <dc:date>2026-08-27T08::47:42</dc:date>
    <dc:language>en-US</dc:language>
    <meta:editing-cycles>1</meta:editing-cycles>
    <meta:editing-duration>PT0S</meta:editing-duration>
    <dc:title>linux:mailpiler</dc:title>
  </office:meta>
</office:document-meta>
</file>