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ohmyform"/><text:bookmark-start text:name="__RefHeading___install_ohmyform_1"/><text:bookmark-start text:name="install_ohmyform"/>Install Ohmyform<text:bookmark-end text:name="__RefHeading___install_ohmyform_1"/><text:bookmark-end text:name="install_ohmyform"/></text:h>
      <text:p text:style-name="Text_20_body">sudo apt install apt-transport-https ca-certificates curl gnupg2 software-properties-common</text:p>
      <text:p text:style-name="Preformatted_20_Text"><text:s text:c="2"/>7<text:s text:c="2"/>curl -fsSL https://download.docker.com/linux/debian/gpg | sudo apt-key add -<text:line-break/><text:s text:c="2"/>8<text:s text:c="2"/>sudo add-apt-repository "deb [arch=amd64] https://download.docker.com/linux/debian $(lsb_release -cs) stable"<text:line-break/><text:s text:c="2"/>9<text:s text:c="2"/>sudo apt update<text:line-break/> 10<text:s text:c="2"/>apt-cache policy docker-ce<text:line-break/> 11<text:s text:c="2"/>sudo apt install docker-ce<text:line-break/> 12<text:s text:c="2"/>sudo systemctl status docker<text:line-break/> 13<text:s text:c="2"/>nano docker-compose.yml</text:p>
      <text:p text:style-name="Text_20_body">version: “3”
services:</text:p>
      <text:p text:style-name="Preformatted_20_Text">ohmyform:<text:line-break/><text:s text:c="2"/>image: ohmyform/ohmyform<text:line-break/><text:s text:c="2"/>volumes:<text:line-break/><text:s text:c="4"/>- "./data:/data"<text:line-break/><text:s text:c="2"/>environment:<text:line-break/><text:s text:c="4"/>CREATE_ADMIN: "TRUE"<text:line-break/><text:s text:c="4"/>ADMIN_EMAIL: admin@local.host<text:line-break/><text:s text:c="4"/>ADMIN_USERNAME: admin<text:line-break/><text:s text:c="4"/>ADMIN_PASSWORD: admin<text:line-break/><text:s text:c="4"/>DATABASE_DRIVER: sqlite<text:line-break/><text:s text:c="4"/>DATABASE_URL: "sqlite:///data/data.sqlite"<text:line-break/><text:s text:c="4"/>MAILER_URI: smtp://local.host<text:line-break/><text:s text:c="4"/>LOGIN_NOTE: "Either login with admin:admin or create your own account to test OhMyForm"<text:line-break/><text:s text:c="2"/>ports:<text:line-break/><text:s text:c="4"/>- "8080:3000"<text:line-break/><text:s text:c="2"/>restart: unless-stopped</text:p>
      <text:p text:style-name="Preformatted_20_Text"> 15<text:s text:c="2"/>docker compose<text:line-break/> 16<text:s text:c="2"/>docker compose up -d<text:line-break/> 17<text:s text:c="2"/>docker ps</text:p>
      <text:p text:style-name="Text_20_body">apt install openjdk-11-jre
wget <text:a xlink:type="simple" xlink:href="https://downloads.metabase.com/v0.47.0/metabase.jar" text:style-name="Internet_20_link" text:visited-style-name="Visited_20_Internet_20_Link">https://downloads.metabase.com/v0.47.0/metabase.jar</text:a>
java -jar metabase.ja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1:48</meta:creation-date>
    <dc:creator>Generated</dc:creator>
    <dc:date>2026-08-27T10::01:48</dc:date>
    <dc:language>en-US</dc:language>
    <meta:editing-cycles>1</meta:editing-cycles>
    <meta:editing-duration>PT0S</meta:editing-duration>
    <dc:title>linux:ohmyform</dc:title>
  </office:meta>
</office:document-meta>
</file>