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8d84183b5bb700ff1131987e28c55d.png"/>
  <manifest:file-entry manifest:media-type="image/png" manifest:full-path="Pictures/52f8844c1b02722f45b1bb78cc2bd2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proxmox-sur-hetzner"/><text:bookmark-start text:name="__RefHeading___hetzner_proxmox_zfs_1"/><text:bookmark-start text:name="hetzner_proxmox_zfs"/>Hetzner Proxmox &amp; ZFS<text:bookmark-end text:name="__RefHeading___hetzner_proxmox_zfs_1"/><text:bookmark-end text:name="hetzner_proxmox_zfs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list text:style-name="Numbering_20_1" text:continue-numbering="false">
        <text:list-item>
          <text:p text:style-name="Numbering_20_1_Content_First"> En mode rescue, se connecter en SSH et introduire la commande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installimage</text:p>
          </table:table-cell>
        </table:table-row>
      </table:table>
      <text:list text:style-name="Numbering_20_1" text:continue-numbering="true">
        <text:list-item/>
        <text:list-item>
          <text:p text:style-name="LastListParagraph_Numbering_20_1_Content_First"> Choisir Other </text:p>
        </text:list-item>
      </text:list>
      <text:p text:style-name="Text_20_body"><draw:frame draw:style-name="media" draw:name="0" text:anchor-type="as-char" draw:z-index="0" svg:width="16.721666666667cm" svg:height="10.556875cm"><draw:image xlink:href="Pictures/dd8d84183b5bb700ff1131987e28c55d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 Puis Proxmox Bullseye</text:p>
        </text:list-item>
      </text:list>
      <text:p text:style-name="Text_20_body"><draw:frame draw:style-name="media" draw:name="1" text:anchor-type="as-char" draw:z-index="1" svg:width="16.695208333333cm" svg:height="10.31875cm"><draw:image xlink:href="Pictures/52f8844c1b02722f45b1bb78cc2bd20e.png" xlink:type="simple" xlink:show="embed" xlink:actuate="onLoad"/></draw:frame></text:p>
      <text:list text:style-name="Numbering_20_1" text:continue-numbering="false">
        <text:list-item>
          <text:p text:style-name="Numbering_20_1_Content_First"> Dans le fichier de configuration</text:p>
          <text:list text:style-name="Numbering_20_1">
            <text:list-item>
              <text:p text:style-name="Numbering_20_1_Content"> Modifier le hostname</text:p>
            </text:list-item>
            <text:list-item>
              <text:p text:style-name="Numbering_20_1_Content"> Réaliser une partition de la sorte: </text:p>
              <text:p text:style-name="Preformatted_20_Text">PART swap swap<text:s text:c="4"/>4G<text:line-break/>PART / ext4<text:s text:c="2"/>50G</text:p>
            </text:list-item>
            <text:list-item>
              <text:p text:style-name="Numbering_20_1_Content"> Supprimer les lignes PART et LV plus bas</text:p>
            </text:list-item>
          </text:list>
        </text:list-item>
        <text:list-item>
          <text:p text:style-name="Numbering_20_1_Content"> Procéder à l'intallation et redémarrer</text:p>
        </text:list-item>
        <text:list-item>
          <text:p text:style-name="Numbering_20_1_Content"> Installer zfs: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apt <text:span text:style-name="highlight_kw2">install</text:span> zfs-dkms zfsutils-linux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sources_3"/><text:bookmark-start text:name="sources"/>Sources<text:bookmark-end text:name="__RefHeading___sources_3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stanislas.blog/2018/04/setup-zfs-pool-debian-hetzner/" text:style-name="Internet_20_link" text:visited-style-name="Visited_20_Internet_20_Link">https://stanislas.blog/2018/04/setup-zfs-pool-debian-hetzner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4:09</meta:creation-date>
    <dc:creator>Generated</dc:creator>
    <dc:date>2026-08-27T10::04:09</dc:date>
    <dc:language>en-US</dc:language>
    <meta:editing-cycles>1</meta:editing-cycles>
    <meta:editing-duration>PT0S</meta:editing-duration>
    <dc:title>linux:proxmox-sur-hetzner</dc:title>
  </office:meta>
</office:document-meta>
</file>