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f55ec1c990512ecabde82da3dfa964.png"/>
  <manifest:file-entry manifest:media-type="image/png" manifest:full-path="Pictures/c68d06dbf87a9049db1f18b342500132.png"/>
  <manifest:file-entry manifest:media-type="image/png" manifest:full-path="Pictures/24218e26e1e0cbce1a9f61c6739ab7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resize-lvm"/><text:bookmark-start text:name="__RefHeading___faire_un_resize_lvm_on_the_fly_1"/><text:bookmark-start text:name="faire_un_resize_lvm_on_the_fly"/>Faire un resize LVM on the fly<text:bookmark-end text:name="__RefHeading___faire_un_resize_lvm_on_the_fly_1"/><text:bookmark-end text:name="faire_un_resize_lvm_on_the_fly"/></text:h>
      <text:p text:style-name="Text_20_body">Ceci n'est valable que pour les partitions en LVM.</text:p>
      <text:h text:style-name="Heading_20_3" text:outline-level="3"><text:bookmark-start text:name="__RefHeading___dans_proxmox_2"/><text:bookmark-start text:name="dans_proxmox"/>Dans Proxmox<text:bookmark-end text:name="__RefHeading___dans_proxmox_2"/><text:bookmark-end text:name="dans_proxmox"/></text:h>
      <text:list text:style-name="Numbering_20_1" text:continue-numbering="false">
        <text:list-item>
          <text:p text:style-name="Numbering_20_1_Content_First"> Augmenter la taille du disque sur Proxmox</text:p>
          <text:list text:style-name="Numbering_20_1">
            <text:list-item>
              <text:p text:style-name="Numbering_20_1_Content"> Cliquer sur la VM </text:p>
            </text:list-item>
            <text:list-item>
              <text:p text:style-name="Numbering_20_1_Content"> Se rendre dans l'onglet Hardware </text:p>
            </text:list-item>
            <text:list-item>
              <text:p text:style-name="Numbering_20_1_Content"> Sélectionner le disque dur à augmenter </text:p>
            </text:list-item>
            <text:list-item>
              <text:p text:style-name="Numbering_20_1_Content"> Cliquer sur “Disk actions”</text:p>
            </text:list-item>
            <text:list-item>
              <text:p text:style-name="Numbering_20_1_Content"> Cliquer ensuite sur Resize</text:p>
            </text:list-item>
            <text:list-item>
              <text:p text:style-name="Numbering_20_1_Content_Last"> Indiquer le nombre de Go supplémentaire à ajouter <draw:frame draw:style-name="media" draw:name="0" text:anchor-type="as-char" draw:z-index="0" svg:width="30.00375cm" style:rel-width="100%" svg:height="14.737291666667cm" style:rel-height="scale"><draw:image xlink:href="Pictures/16f55ec1c990512ecabde82da3dfa964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dans_la_vm_3"/><text:bookmark-start text:name="dans_la_vm"/>Dans la VM<text:bookmark-end text:name="__RefHeading___dans_la_vm_3"/><text:bookmark-end text:name="dans_la_vm"/></text:h>
      <text:list text:style-name="Numbering_20_1" text:continue-numbering="false">
        <text:list-item>
          <text:p text:style-name="Numbering_20_1_Content_First"> Se connecter sur la vm en SSH</text:p>
        </text:list-item>
        <text:list-item>
          <text:p text:style-name="Numbering_20_1_Content"> Taper la commande suivante pour ouvrir l'utilitaire de disque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fdisk</text:span> <text:span text:style-name="highlight_sy0">/</text:span>dev<text:span text:style-name="highlight_sy0">/</text:span>sda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Faire la touche P pour afficher les différentes partitions. On peut voir que /dev/sda3 est la plus grande partition et c'est celle-ci qu'on souhaite modifier <draw:frame draw:style-name="media" draw:name="1" text:anchor-type="as-char" draw:z-index="1" svg:width="11.1125cm" svg:height="5.318125cm"><draw:image xlink:href="Pictures/c68d06dbf87a9049db1f18b342500132.png" xlink:type="simple" xlink:show="embed" xlink:actuate="onLoad"/></draw:frame></text:p>
        </text:list-item>
        <text:list-item>
          <text:p text:style-name="Numbering_20_1_Content"> Appuyer sur la touche “d” pour supprimer la partition puis le chiffre 3 pour supprimer la 3eme partition</text:p>
        </text:list-item>
        <text:list-item>
          <text:p text:style-name="Numbering_20_1_Content"> Appuyer ensuite sur la touche “n” pour recréer la partition avec la nouvelle taille. Faire Enter aux 3 questions suivantes. <text:span text:style-name="Strong_20_Emphasis">Pour la question concernant la signature, faire No</text:span> <draw:frame draw:style-name="media" draw:name="2" text:anchor-type="as-char" draw:z-index="2" svg:width="15.531041666667cm" svg:height="3.4925cm"><draw:image xlink:href="Pictures/24218e26e1e0cbce1a9f61c6739ab792.png" xlink:type="simple" xlink:show="embed" xlink:actuate="onLoad"/></draw:frame></text:p>
        </text:list-item>
        <text:list-item>
          <text:p text:style-name="Numbering_20_1_Content"> Faire les commandes suivantes pour élargir la partition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pvresize <text:span text:style-name="highlight_sy0">/</text:span>dev<text:span text:style-name="highlight_sy0">/</text:span>sda3<text:line-break/>lvextend <text:span text:style-name="highlight_re5">-l</text:span> +<text:span text:style-name="highlight_nu0">100</text:span><text:span text:style-name="highlight_sy0">%</text:span>FREE <text:span text:style-name="highlight_sy0">/</text:span>dev<text:span text:style-name="highlight_sy0">/</text:span>ubuntu-vg<text:span text:style-name="highlight_sy0">/</text:span>ubuntu-lv<text:line-break/>resize2fs<text:s text:c="2"/><text:span text:style-name="highlight_sy0">/</text:span>dev<text:span text:style-name="highlight_sy0">/</text:span>mapper<text:span text:style-name="highlight_sy0">/</text:span>ubuntu--vg-ubuntu--lv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8:06</meta:creation-date>
    <dc:creator>Generated</dc:creator>
    <dc:date>2026-08-27T09::28:06</dc:date>
    <dc:language>en-US</dc:language>
    <meta:editing-cycles>1</meta:editing-cycles>
    <meta:editing-duration>PT0S</meta:editing-duration>
    <dc:title>linux:resize-lvm</dc:title>
  </office:meta>
</office:document-meta>
</file>