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amba:security"/><text:bookmark-start text:name="__RefHeading___sambaaugmenter_la_securite_1"/><text:bookmark-start text:name="sambaaugmenter_la_securite"/>Samba: augmenter la sécurité<text:bookmark-end text:name="__RefHeading___sambaaugmenter_la_securite_1"/><text:bookmark-end text:name="sambaaugmenter_la_securite"/></text:h>
      <text:h text:style-name="Heading_20_2" text:outline-level="2"><text:bookmark-start text:name="__RefHeading___desactiver_ntlmv1_2"/><text:bookmark-start text:name="desactiver_ntlmv1"/>Désactiver ntlmv1<text:bookmark-end text:name="__RefHeading___desactiver_ntlmv1_2"/><text:bookmark-end text:name="desactiver_ntlmv1"/></text:h>
      <text:p text:style-name="Text_20_body">Dans le fichier smb.conf, rajouter la ligne ntlm auth ci-dessous</text:p>
      <text:p text:style-name="Preformatted_20_Text">[global]<text:line-break/>ntlm auth = mschapv2-and-ntlmv2-onl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1:38</meta:creation-date>
    <dc:creator>Generated</dc:creator>
    <dc:date>2026-08-27T09::21:38</dc:date>
    <dc:language>en-US</dc:language>
    <meta:editing-cycles>1</meta:editing-cycles>
    <meta:editing-duration>PT0S</meta:editing-duration>
    <dc:title>linux:samba:security</dc:title>
  </office:meta>
</office:document-meta>
</file>