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fade34085cf4b9f3f4058e045ac9a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martmontools"/><text:bookmark-start text:name="__RefHeading___linuxmonitorer_l_etat_des_disques_avec_smartmontools_1"/><text:bookmark-start text:name="linuxmonitorer_l_etat_des_disques_avec_smartmontools"/>Linux: Monitorer l'état des disques avec Smartmontools<text:bookmark-end text:name="__RefHeading___linuxmonitorer_l_etat_des_disques_avec_smartmontools_1"/><text:bookmark-end text:name="linuxmonitorer_l_etat_des_disques_avec_smartmontools"/></text:h>
      <text:h text:style-name="Heading_20_2" text:outline-level="2"><text:bookmark-start text:name="__RefHeading___configuration_2"/><text:bookmark-start text:name="configuration"/>Configuration<text:bookmark-end text:name="__RefHeading___configuration_2"/><text:bookmark-end text:name="configuration"/></text:h>
      <text:list text:style-name="Numbering_20_1" text:continue-numbering="false">
        <text:list-item>
          <text:p text:style-name="Numbering_20_1_Content_First"> Installer postfix pour recevoir les notifications par email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install</text:span> postfix</text:p>
          </table:table-cell>
        </table:table-row>
      </table:table>
      <text:list text:style-name="Numbering_20_1" text:continue-numbering="true">
        <text:list-item>
          <text:p text:style-name="FirstListParagraph_Text_20_body">et choisir Internet Site <draw:frame draw:style-name="media" draw:name="0" text:anchor-type="as-char" draw:z-index="0" svg:width="28.495625cm" style:rel-width="100%" svg:height="20.452291666667cm" style:rel-height="scale"><draw:image xlink:href="Pictures/4fade34085cf4b9f3f4058e045ac9a4b.png" xlink:type="simple" xlink:show="embed" xlink:actuate="onLoad"/></draw:frame></text:p>
        </text:list-item>
        <text:list-item>
          <text:p text:style-name="Numbering_20_1_Content"> Faire un test d'envoi email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3">echo</text:span> <text:span text:style-name="highlight_re5">-e</text:span> <text:span text:style-name="highlight_st0">"Subject: Test envoi postfix<text:span text:style-name="highlight_es1">\n</text:span>Fonctionne"</text:span> <text:span text:style-name="highlight_sy0">|</text:span> <text:span text:style-name="highlight_kw2">sendmail</text:span> email<text:span text:style-name="highlight_sy0">@</text:span>makeitsimple.be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sources_3"/><text:bookmark-start text:name="sources"/>Sources<text:bookmark-end text:name="__RefHeading___sources_3"/><text:bookmark-end text:name="sources"/></text:h>
      <text:list text:style-name="List_20_1" text:continue-numbering="false">
        <text:list-item>
          <text:p text:style-name="LastListParagraph_List_20_1_Content_First"> <text:a xlink:type="simple" xlink:href="https://www.davychiu.com/blog/ubuntu-linux-email-notification-on-hard-disk-s-m-a-r-t-errors.html" text:style-name="Internet_20_link" text:visited-style-name="Visited_20_Internet_20_Link">https://www.davychiu.com/blog/ubuntu-linux-email-notification-on-hard-disk-s-m-a-r-t-errors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1:47</meta:creation-date>
    <dc:creator>Generated</dc:creator>
    <dc:date>2026-08-27T10::01:47</dc:date>
    <dc:language>en-US</dc:language>
    <meta:editing-cycles>1</meta:editing-cycles>
    <meta:editing-duration>PT0S</meta:editing-duration>
    <dc:title>linux:smartmontools</dc:title>
  </office:meta>
</office:document-meta>
</file>