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5f618d895d1c111e50b29e7105af456.png"/>
  <manifest:file-entry manifest:media-type="image/png" manifest:full-path="Pictures/ecc1e54288f37bfeeda118e864020dca.png"/>
  <manifest:file-entry manifest:media-type="image/png" manifest:full-path="Pictures/0c65dc7c6664c5283bb14e200a148aea.png"/>
  <manifest:file-entry manifest:media-type="image/png" manifest:full-path="Pictures/9aefae2863ad16b7c07d1183444287a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wazo"/><text:bookmark-start text:name="__RefHeading___wazo_1"/><text:bookmark-start text:name="wazo"/>Wazo<text:bookmark-end text:name="__RefHeading___wazo_1"/><text:bookmark-end text:name="wazo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h text:style-name="Heading_20_2" text:outline-level="2"><text:bookmark-start text:name="__RefHeading___premiere_utilisation_3"/><text:bookmark-start text:name="premiere_utilisation"/>Première utilisation<text:bookmark-end text:name="__RefHeading___premiere_utilisation_3"/><text:bookmark-end text:name="premiere_utilisation"/></text:h>
      <text:p text:style-name="Text_20_body">Le login: <text:a xlink:type="simple" xlink:href="https://ip-ou-domaine/login/" text:style-name="Internet_20_link" text:visited-style-name="Visited_20_Internet_20_Link">https://ip-ou-domaine/login/</text:a></text:p>
      <text:h text:style-name="Heading_20_2" text:outline-level="2"><text:bookmark-start text:name="__RefHeading___autoprovisionning_yealink_4"/><text:bookmark-start text:name="autoprovisionning_yealink"/>Autoprovisionning Yealink<text:bookmark-end text:name="__RefHeading___autoprovisionning_yealink_4"/><text:bookmark-end text:name="autoprovisionning_yealink"/></text:h>
      <text:h text:style-name="Heading_20_3" text:outline-level="3"><text:bookmark-start text:name="__RefHeading___cote_wazo_5"/><text:bookmark-start text:name="cote_wazo"/>Côte Wazo<text:bookmark-end text:name="__RefHeading___cote_wazo_5"/><text:bookmark-end text:name="cote_wazo"/></text:h>
      <text:h text:style-name="Heading_20_4" text:outline-level="4"><text:bookmark-start text:name="__RefHeading___activation_des_templates_6"/><text:bookmark-start text:name="activation_des_templates"/>Activation des templates<text:bookmark-end text:name="__RefHeading___activation_des_templates_6"/><text:bookmark-end text:name="activation_des_templates"/></text:h>
      <text:list text:style-name="Numbering_20_1" text:continue-numbering="false">
        <text:list-item>
          <text:p text:style-name="Numbering_20_1_Content_First"> Aller dans le menu Paramètres Globaux → Modules de Périphériques <draw:frame draw:style-name="media" draw:name="0" text:anchor-type="as-char" draw:z-index="0" svg:width="27.252083333333cm" style:rel-width="100%" svg:height="15.875cm" style:rel-height="scale"><draw:image xlink:href="Pictures/05f618d895d1c111e50b29e7105af456.png" xlink:type="simple" xlink:show="embed" xlink:actuate="onLoad"/></draw:frame></text:p>
        </text:list-item>
        <text:list-item>
          <text:p text:style-name="Numbering_20_1_Content_Last"> Activer le module qui vous intéresse <draw:frame draw:style-name="media" draw:name="1" text:anchor-type="as-char" draw:z-index="1" svg:width="50.4825cm" style:rel-width="100%" svg:height="13.943541666667cm" style:rel-height="scale"><draw:image xlink:href="Pictures/ecc1e54288f37bfeeda118e864020dca.png" xlink:type="simple" xlink:show="embed" xlink:actuate="onLoad"/></draw:frame></text:p>
        </text:list-item>
      </text:list>
      <text:h text:style-name="Heading_20_3" text:outline-level="3"><text:bookmark-start text:name="__RefHeading___cote_telephone_7"/><text:bookmark-start text:name="cote_telephone"/>Côté Téléphone<text:bookmark-end text:name="__RefHeading___cote_telephone_7"/><text:bookmark-end text:name="cote_telephone"/></text:h>
      <text:list text:style-name="Numbering_20_1" text:continue-numbering="false">
        <text:list-item>
          <text:p text:style-name="Numbering_20_1_Content_First"> Se connecter sur le téléphone et aller dans la partie autoprovision. Y mettre le nom ou l'ip du serveur PBX avec le port 8667 <draw:frame draw:style-name="media" draw:name="2" text:anchor-type="as-char" draw:z-index="2" svg:width="21.43125cm" style:rel-width="100%" svg:height="10.662708333333cm" style:rel-height="scale"><draw:image xlink:href="Pictures/0c65dc7c6664c5283bb14e200a148aea.png" xlink:type="simple" xlink:show="embed" xlink:actuate="onLoad"/></draw:frame></text:p>
        </text:list-item>
        <text:list-item>
          <text:p text:style-name="Numbering_20_1_Content_Last"> Cliquer sur Confirm puis Autoprovision </text:p>
        </text:list-item>
      </text:list>
      <text:h text:style-name="Heading_20_3" text:outline-level="3"><text:bookmark-start text:name="__RefHeading___import_8"/><text:bookmark-start text:name="import"/>Import<text:bookmark-end text:name="__RefHeading___import_8"/><text:bookmark-end text:name="import"/></text:h>
      <text:p text:style-name="Text_20_body">Si tout se passe bien, il est possible de voir le téléphone apparaître dans les équipements non alloués.
<draw:frame draw:style-name="media" draw:name="3" text:anchor-type="as-char" draw:z-index="3" svg:width="50.747083333333cm" style:rel-width="100%" svg:height="11.218333333333cm" style:rel-height="scale"><draw:image xlink:href="Pictures/9aefae2863ad16b7c07d1183444287ac.png" xlink:type="simple" xlink:show="embed" xlink:actuate="onLoad"/></draw:frame>
Si ça ne fonctionne pas, il est toujours possible de suivre les logs côté serveur 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tail</text:span> <text:span text:style-name="highlight_re5">-f</text:span> <text:span text:style-name="highlight_sy0">/</text:span>var<text:span text:style-name="highlight_sy0">/</text:span>log<text:span text:style-name="highlight_sy0">/</text:span>wazo-provd.log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1:43</meta:creation-date>
    <dc:creator>Generated</dc:creator>
    <dc:date>2026-08-27T08::41:43</dc:date>
    <dc:language>en-US</dc:language>
    <meta:editing-cycles>1</meta:editing-cycles>
    <meta:editing-duration>PT0S</meta:editing-duration>
    <dc:title>linux:wazo</dc:title>
  </office:meta>
</office:document-meta>
</file>