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26138a554e2b94e66d1cc94c97f0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ikijs"/><text:bookmark-start text:name="__RefHeading___wikijs_1"/><text:bookmark-start text:name="wikijs"/>WikiJS<text:bookmark-end text:name="__RefHeading___wikijs_1"/><text:bookmark-end text:name="wikijs"/></text:h>
      <text:h text:style-name="Heading_20_2" text:outline-level="2"><text:bookmark-start text:name="__RefHeading___installer_postgresql_2"/><text:bookmark-start text:name="installer_postgresql"/>Installer Postgresql<text:bookmark-end text:name="__RefHeading___installer_postgresql_2"/><text:bookmark-end text:name="installer_postgresq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postgresql <text:span text:style-name="highlight_kw2">sudo</text:span><text:line-break/> <text:line-break/><text:span text:style-name="highlight_kw2">sudo</text:span> <text:span text:style-name="highlight_re5">-u</text:span> postgres psql<text:line-break/> <text:line-break/>ALTER USER postgres WITH PASSWORD <text:span text:style-name="highlight_st_h">'password'</text:span>;<text:line-break/> <text:line-break/>CREATE USER wikijs with CREATEDB CREATEROLE;<text:line-break/>ALTER USER wikijs with PASSWORD <text:span text:style-name="highlight_st_h">'password'</text:span>;<text:line-break/> <text:line-break/>CREATE DATABASE wikijs OWNER wikijs;<text:line-break/>\l</text:p>
          </table:table-cell>
        </table:table-row>
      </table:table>
      <text:h text:style-name="Heading_20_2" text:outline-level="2"><text:bookmark-start text:name="__RefHeading___installer_nodejs_3"/><text:bookmark-start text:name="installer_nodejs"/>Installer nodeJs<text:bookmark-end text:name="__RefHeading___installer_nodejs_3"/><text:bookmark-end text:name="installer_nodej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curl<text:line-break/>curl <text:span text:style-name="highlight_re5">-fsSL</text:span> https:<text:span text:style-name="highlight_sy0">//</text:span>deb.nodesource.com<text:span text:style-name="highlight_sy0">/</text:span>setup_20.x <text:span text:style-name="highlight_sy0">|</text:span> <text:span text:style-name="highlight_kw2">sudo</text:span> <text:span text:style-name="highlight_re5">-E</text:span> <text:span text:style-name="highlight_kw2">bash</text:span> - <text:span text:style-name="highlight_sy0">&amp;&amp;</text:span>\<text:line-break/><text:span text:style-name="highlight_kw2">sudo</text:span> <text:span text:style-name="highlight_kw2">apt-get install</text:span> <text:span text:style-name="highlight_re5">-y</text:span> nodejs<text:line-break/> <text:line-break/><text:span text:style-name="highlight_kw2">wget</text:span> https:<text:span text:style-name="highlight_sy0">//</text:span>github.com<text:span text:style-name="highlight_sy0">/</text:span>Requarks<text:span text:style-name="highlight_sy0">/</text:span>wiki<text:span text:style-name="highlight_sy0">/</text:span>releases<text:span text:style-name="highlight_sy0">/</text:span>latest<text:span text:style-name="highlight_sy0">/</text:span>download<text:span text:style-name="highlight_sy0">/</text:span>wiki-js.tar.gz<text:line-break/><text:span text:style-name="highlight_kw2">mkdir</text:span> <text:span text:style-name="highlight_sy0">/</text:span>srv<text:span text:style-name="highlight_sy0">/</text:span>wiki<text:line-break/><text:span text:style-name="highlight_kw2">tar</text:span> xzvf wiki-js.tar.gz <text:span text:style-name="highlight_re5">-C</text:span> <text:span text:style-name="highlight_sy0">/</text:span>srv<text:span text:style-name="highlight_sy0">/</text:span>wiki<text:line-break/><text:span text:style-name="highlight_kw3">cd</text:span> <text:span text:style-name="highlight_sy0">/</text:span>srv<text:span text:style-name="highlight_sy0">/</text:span>wiki<text:line-break/><text:span text:style-name="highlight_kw2">mv</text:span> config.sample.yml config.yml<text:line-break/>modifier les paramètres de la db<text:line-break/>node server<text:line-break/> <text:line-break/>adduser wikijs <text:span text:style-name="highlight_re5">--home</text:span> <text:span text:style-name="highlight_sy0">/</text:span>srv<text:span text:style-name="highlight_sy0">/</text:span>wiki<text:span text:style-name="highlight_sy0">/</text:span><text:line-break/><text:span text:style-name="highlight_kw2">chown</text:span> wikijs: <text:span text:style-name="highlight_sy0">/</text:span>srv<text:span text:style-name="highlight_sy0">/</text:span>wiki<text:span text:style-name="highlight_sy0">/</text:span> <text:span text:style-name="highlight_re5">-R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systemd<text:span text:style-name="highlight_sy0">/</text:span>system<text:span text:style-name="highlight_sy0">/</text:span>wiki.service</text:p>
          </table:table-cell>
        </table:table-row>
      </table:table>
      <text:p text:style-name="Text_20_body">contenu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[Unit]<text:line-break/>Description=Wiki.js<text:line-break/>After=network.target<text:line-break/> <text:line-break/>[Service]<text:line-break/>Type=simple<text:line-break/>ExecStart=/usr/bin/node server<text:line-break/>Restart=always<text:line-break/># Consider creating a dedicated user for Wiki.js here:<text:line-break/>User=wikijs<text:line-break/>Environment=NODE_ENV=production<text:line-break/>WorkingDirectory=/srv/wiki<text:line-break/> <text:line-break/>[Install]<text:line-break/>WantedBy=multi-user.target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ystemctl daemon-reload<text:line-break/>systemctl start wiki</text:p>
          </table:table-cell>
        </table:table-row>
      </table:table>
      <text:h text:style-name="Heading_20_2" text:outline-level="2"><text:bookmark-start text:name="__RefHeading___integration_ad_4"/><text:bookmark-start text:name="integration_ad"/>Intégration AD<text:bookmark-end text:name="__RefHeading___integration_ad_4"/><text:bookmark-end text:name="integration_ad"/></text:h>
      <text:list text:style-name="Numbering_20_1" text:continue-numbering="false">
        <text:list-item>
          <text:p text:style-name="Numbering_20_1_Content_First"> Ajouter le certificat dans /usr/local/share/ca-certif… et faire un update-ca-certificate. Voir les autres wiki</text:p>
        </text:list-item>
        <text:list-item>
          <text:p text:style-name="Numbering_20_1_Content"> Dans la partie Admin, Authentication rajouter une stratégie <draw:frame draw:style-name="media" draw:name="0" text:anchor-type="as-char" draw:z-index="0" svg:width="50.694166666667cm" style:rel-width="100%" svg:height="23.468541666667cm" style:rel-height="scale"><draw:image xlink:href="Pictures/1126138a554e2b94e66d1cc94c97f0a0.png" xlink:type="simple" xlink:show="embed" xlink:actuate="onLoad"/></draw:frame></text:p>
          <text:list text:style-name="Numbering_20_1">
            <text:list-item>
              <text:p text:style-name="Numbering_20_1_Content"> (|(userPrincipalName=<text:a xlink:type="simple" xlink:href="https://wiki.makeitsimple.be/lib/exe/fetch.php?media=linux:username" text:style-name="Internet_20_link" text:visited-style-name="Visited_20_Internet_20_Link">username</text:a>)(sAMAccountName=<text:a xlink:type="simple" xlink:href="https://wiki.makeitsimple.be/lib/exe/fetch.php?media=linux:username" text:style-name="Internet_20_link" text:visited-style-name="Visited_20_Internet_20_Link">username</text:a>))</text:p>
            </text:list-item>
            <text:list-item>
              <text:p text:style-name="Numbering_20_1_Content"> Unique Id Field Mapping: sAMAccountName</text:p>
            </text:list-item>
            <text:list-item>
              <text:p text:style-name="Numbering_20_1_Content"> Email Field Mapping: userPrincipalName</text:p>
            </text:list-item>
            <text:list-item>
              <text:p text:style-name="Numbering_20_1_Content_Last"> Group Search Base: DC=domain,DC=la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7:34</meta:creation-date>
    <dc:creator>Generated</dc:creator>
    <dc:date>2026-08-27T09::27:34</dc:date>
    <dc:language>en-US</dc:language>
    <meta:editing-cycles>1</meta:editing-cycles>
    <meta:editing-duration>PT0S</meta:editing-duration>
    <dc:title>linux:wikijs</dc:title>
  </office:meta>
</office:document-meta>
</file>