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81ad1dde990cc1609a92716f64fd3f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zabbix:eventlog"/><text:bookmark-start text:name="__RefHeading___zabbixeventlog_1"/><text:bookmark-start text:name="zabbixeventlog"/>Zabbix: Eventlog<text:bookmark-end text:name="__RefHeading___zabbixeventlog_1"/><text:bookmark-end text:name="zabbixeventlog"/></text:h>
      <text:p text:style-name="Text_20_body">Créer un élément avec la clé eventlog[Application,,“Warning|Error”] pour un Agent Zabbix Active.
<draw:frame draw:style-name="media" draw:name="0" text:anchor-type="as-char" draw:z-index="0" svg:width="52.890208333333cm" style:rel-width="100%" svg:height="29.36875cm" style:rel-height="scale"><draw:image xlink:href="Pictures/081ad1dde990cc1609a92716f64fd3f5.png" xlink:type="simple" xlink:show="embed" xlink:actuate="onLoad"/></draw:frame></text:p>
      <text:h text:style-name="Heading_20_2" text:outline-level="2"><text:bookmark-start text:name="__RefHeading___sources_2"/><text:bookmark-start text:name="sources"/>Sources<text:bookmark-end text:name="__RefHeading___sources_2"/><text:bookmark-end text:name="sources"/></text:h>
      <text:p text:style-name="Text_20_body"><text:a xlink:type="simple" xlink:href="https://www.zabbix.com/documentation/current/en/manual/config/items/itemtypes/zabbix_agent/win_keys" text:style-name="Internet_20_link" text:visited-style-name="Visited_20_Internet_20_Link">https://www.zabbix.com/documentation/current/en/manual/config/items/itemtypes/zabbix_agent/win_key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59:12</meta:creation-date>
    <dc:creator>Generated</dc:creator>
    <dc:date>2026-08-27T09::59:12</dc:date>
    <dc:language>en-US</dc:language>
    <meta:editing-cycles>1</meta:editing-cycles>
    <meta:editing-duration>PT0S</meta:editing-duration>
    <dc:title>linux:zabbix:eventlog</dc:title>
  </office:meta>
</office:document-meta>
</file>