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075f1f6b01c4228d8edede3c1d2b1f.png"/>
  <manifest:file-entry manifest:media-type="image/png" manifest:full-path="Pictures/21191de486d2b0ea6a86aeadba6c4c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zabbix:proxmox"/><text:bookmark-start text:name="__RefHeading___zabbixmonitoring_de_proxmox_1"/><text:bookmark-start text:name="zabbixmonitoring_de_proxmox"/>Zabbix: monitoring de Proxmox<text:bookmark-end text:name="__RefHeading___zabbixmonitoring_de_proxmox_1"/><text:bookmark-end text:name="zabbixmonitoring_de_proxmox"/></text:h>
      <text:h text:style-name="Heading_20_2" text:outline-level="2"><text:bookmark-start text:name="__RefHeading___dans_proxmox_2"/><text:bookmark-start text:name="dans_proxmox"/>Dans Proxmox<text:bookmark-end text:name="__RefHeading___dans_proxmox_2"/><text:bookmark-end text:name="dans_proxmox"/></text:h>
      <text:list text:style-name="Numbering_20_1" text:continue-numbering="false">
        <text:list-item>
          <text:p text:style-name="Numbering_20_1_Content_First"> Créer un nouvel utilisateur</text:p>
        </text:list-item>
        <text:list-item>
          <text:p text:style-name="Numbering_20_1_Content"> Sur cet utilisateur, créer un accès API <draw:frame draw:style-name="media" draw:name="0" text:anchor-type="as-char" draw:z-index="0" svg:width="47.175208333333cm" style:rel-width="100%" svg:height="19.023541666667cm" style:rel-height="scale"><draw:image xlink:href="Pictures/50075f1f6b01c4228d8edede3c1d2b1f.png" xlink:type="simple" xlink:show="embed" xlink:actuate="onLoad"/></draw:frame> Prendre note de la clé</text:p>
        </text:list-item>
        <text:list-item>
          <text:p text:style-name="Numbering_20_1_Content_Last"> Créer des accès pour l'utilisateur et le compte API <draw:frame draw:style-name="media" draw:name="1" text:anchor-type="as-char" draw:z-index="1" svg:width="36.538958333333cm" style:rel-width="100%" svg:height="14.049375cm" style:rel-height="scale"><draw:image xlink:href="Pictures/21191de486d2b0ea6a86aeadba6c4c7d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5:40</meta:creation-date>
    <dc:creator>Generated</dc:creator>
    <dc:date>2026-08-27T09::25:40</dc:date>
    <dc:language>en-US</dc:language>
    <meta:editing-cycles>1</meta:editing-cycles>
    <meta:editing-duration>PT0S</meta:editing-duration>
    <dc:title>linux:zabbix:proxmox</dc:title>
  </office:meta>
</office:document-meta>
</file>