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a3c75c25ce974eb9adfa2f004b0979.png"/>
  <manifest:file-entry manifest:media-type="image/png" manifest:full-path="Pictures/2e444c60cbfa090a5ab6c41cce516f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abbix:rdp"/><text:bookmark-start text:name="__RefHeading___zabbixmonitorer_le_statut_d_un_service_rdp_1"/><text:bookmark-start text:name="zabbixmonitorer_le_statut_d_un_service_rdp"/>Zabbix: monitorer le statut d'un service RDP<text:bookmark-end text:name="__RefHeading___zabbixmonitorer_le_statut_d_un_service_rdp_1"/><text:bookmark-end text:name="zabbixmonitorer_le_statut_d_un_service_rdp"/></text:h>
      <text:h text:style-name="Heading_20_2" text:outline-level="2"><text:bookmark-start text:name="__RefHeading___monitorer_le_port_par_ecoute_tcp_2"/><text:bookmark-start text:name="monitorer_le_port_par_ecoute_tcp"/>Monitorer le port par écoute TCP<text:bookmark-end text:name="__RefHeading___monitorer_le_port_par_ecoute_tcp_2"/><text:bookmark-end text:name="monitorer_le_port_par_ecoute_tcp"/></text:h>
      <text:list text:style-name="Numbering_20_1" text:continue-numbering="false">
        <text:list-item>
          <text:p text:style-name="Numbering_20_1_Content_First"> Créer une macro {$RDP_PORT} définissant le port par défaut d'un serveur RDP dans le menu “Administration” → “General” → “Macros” <draw:frame draw:style-name="media" draw:name="0" text:anchor-type="as-char" draw:z-index="0" svg:width="61.568541666667cm" style:rel-width="100%" svg:height="25.373541666667cm" style:rel-height="scale"><draw:image xlink:href="Pictures/a1a3c75c25ce974eb9adfa2f004b0979.png" xlink:type="simple" xlink:show="embed" xlink:actuate="onLoad"/></draw:frame></text:p>
        </text:list-item>
        <text:list-item>
          <text:p text:style-name="Numbering_20_1_Content"> Dans le host ou dans un template, créer un nouvel élément</text:p>
          <text:list text:style-name="Numbering_20_1">
            <text:list-item>
              <text:p text:style-name="Numbering_20_1_Content"> Vérification simple</text:p>
            </text:list-item>
            <text:list-item>
              <text:p text:style-name="Numbering_20_1_Content_Last"> Clé: net.tcp.service[tcp,,{$RDP_PORT}] <draw:frame draw:style-name="media" draw:name="1" text:anchor-type="as-char" draw:z-index="1" svg:width="47.122291666667cm" style:rel-width="100%" svg:height="24.870833333333cm" style:rel-height="scale"><draw:image xlink:href="Pictures/2e444c60cbfa090a5ab6c41cce516f1e.pn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0:28</meta:creation-date>
    <dc:creator>Generated</dc:creator>
    <dc:date>2026-08-27T10::00:28</dc:date>
    <dc:language>en-US</dc:language>
    <meta:editing-cycles>1</meta:editing-cycles>
    <meta:editing-duration>PT0S</meta:editing-duration>
    <dc:title>linux:zabbix:rdp</dc:title>
  </office:meta>
</office:document-meta>
</file>