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5962fbdd41bf8567c9863678c336978.png"/>
  <manifest:file-entry manifest:media-type="image/png" manifest:full-path="Pictures/77931ac09e01fe4a87d35f3b92cebbda.png"/>
  <manifest:file-entry manifest:media-type="image/png" manifest:full-path="Pictures/7c1e3989f7e0d97555fe2565e67f93c3.png"/>
  <manifest:file-entry manifest:media-type="image/png" manifest:full-path="Pictures/a62b46ca99cad706f07522da04e6307c.png"/>
  <manifest:file-entry manifest:media-type="image/png" manifest:full-path="Pictures/071c25495a1dd78821dea6a64a30a1ef.png"/>
  <manifest:file-entry manifest:media-type="image/png" manifest:full-path="Pictures/68eec1497f2745c16d3a24592e7fb73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zabbix:service"/><text:bookmark-start text:name="__RefHeading___zabbixmonitorer_un_service_1"/><text:bookmark-start text:name="zabbixmonitorer_un_service"/>Zabbix: Monitorer un service<text:bookmark-end text:name="__RefHeading___zabbixmonitorer_un_service_1"/><text:bookmark-end text:name="zabbixmonitorer_un_service"/></text:h>
      <text:list text:style-name="Numbering_20_1" text:continue-numbering="false">
        <text:list-item>
          <text:p text:style-name="Numbering_20_1_Content_First"> Dans Configuration → Modèles, créer un nouveau modèle </text:p>
        </text:list-item>
        <text:list-item>
          <text:p text:style-name="Numbering_20_1_Content"> Dans élément, rajouter un ou plusieurs services que vous pouvez mesurer. Ex:</text:p>
          <text:list text:style-name="Numbering_20_1">
            <text:list-item>
              <text:p text:style-name="Numbering_20_1_Content"> proc.num[smbd]</text:p>
            </text:list-item>
            <text:list-item>
              <text:p text:style-name="Numbering_20_1_Content"> proc.mem[smbd]    <draw:frame draw:style-name="media" draw:name="0" text:anchor-type="as-char" draw:z-index="0" svg:width="25.003125cm" style:rel-width="100%" svg:height="16.139583333333cm" style:rel-height="scale"><draw:image xlink:href="Pictures/25962fbdd41bf8567c9863678c336978.png" xlink:type="simple" xlink:show="embed" xlink:actuate="onLoad"/></draw:frame></text:p>
            </text:list-item>
          </text:list>
        </text:list-item>
        <text:list-item>
          <text:p text:style-name="Numbering_20_1_Content"> Créer un déclencheur sur base d’un élément <draw:frame draw:style-name="media" draw:name="1" text:anchor-type="as-char" draw:z-index="1" svg:width="25.003125cm" style:rel-width="100%" svg:height="20.108333333333cm" style:rel-height="scale"><draw:image xlink:href="Pictures/77931ac09e01fe4a87d35f3b92cebbda.png" xlink:type="simple" xlink:show="embed" xlink:actuate="onLoad"/></draw:frame></text:p>
        </text:list-item>
        <text:list-item>
          <text:p text:style-name="Numbering_20_1_Content"> Dans Administration → Script, créer un nouveau script qui devra être envoyé sur le zabbix agent     </text:p>
          <text:list text:style-name="Numbering_20_1">
            <text:list-item>
              <text:p text:style-name="Numbering_20_1_Content"> Scope: Action Operation</text:p>
            </text:list-item>
            <text:list-item>
              <text:p text:style-name="Numbering_20_1_Content"> Type: Script <draw:frame draw:style-name="media" draw:name="2" text:anchor-type="as-char" draw:z-index="2" svg:width="16.007291666667cm" svg:height="9.9747916666667cm"><draw:image xlink:href="Pictures/7c1e3989f7e0d97555fe2565e67f93c3.png" xlink:type="simple" xlink:show="embed" xlink:actuate="onLoad"/></draw:frame></text:p>
            </text:list-item>
          </text:list>
        </text:list-item>
        <text:list-item>
          <text:p text:style-name="Numbering_20_1_Content_Last"> Dans Configuration → Actions → TRigger Action, créer une nouvelle action  <draw:frame draw:style-name="media" draw:name="3" text:anchor-type="as-char" draw:z-index="3" svg:width="16.007291666667cm" svg:height="4.7625cm"><draw:image xlink:href="Pictures/a62b46ca99cad706f07522da04e6307c.png" xlink:type="simple" xlink:show="embed" xlink:actuate="onLoad"/></draw:frame> <draw:frame draw:style-name="media" draw:name="4" text:anchor-type="as-char" draw:z-index="4" svg:width="16.007291666667cm" svg:height="5.1858333333333cm"><draw:image xlink:href="Pictures/071c25495a1dd78821dea6a64a30a1ef.png" xlink:type="simple" xlink:show="embed" xlink:actuate="onLoad"/></draw:frame> <draw:frame draw:style-name="media" draw:name="5" text:anchor-type="as-char" draw:z-index="5" svg:width="16.007291666667cm" svg:height="6.588125cm"><draw:image xlink:href="Pictures/68eec1497f2745c16d3a24592e7fb73b.pn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03:27</meta:creation-date>
    <dc:creator>Generated</dc:creator>
    <dc:date>2026-08-27T10::03:27</dc:date>
    <dc:language>en-US</dc:language>
    <meta:editing-cycles>1</meta:editing-cycles>
    <meta:editing-duration>PT0S</meta:editing-duration>
    <dc:title>linux:zabbix:service</dc:title>
  </office:meta>
</office:document-meta>
</file>