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59cb7a69942e67400710d6ddd06da5.png"/>
  <manifest:file-entry manifest:media-type="image/png" manifest:full-path="Pictures/992ab95a7928462b98f9fa55b93f9bef.png"/>
  <manifest:file-entry manifest:media-type="image/png" manifest:full-path="Pictures/2db81d23e5208385ea7db99a28248fef.png"/>
  <manifest:file-entry manifest:media-type="image/png" manifest:full-path="Pictures/32f9691c324973ffcf5a6701da5d4451.png"/>
  <manifest:file-entry manifest:media-type="image/png" manifest:full-path="Pictures/548b040148b440fdfa661bed831271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1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abbix"/><text:bookmark-start text:name="__RefHeading___zabbix_1"/><text:bookmark-start text:name="zabbix"/>Zabbix<text:bookmark-end text:name="__RefHeading___zabbix_1"/><text:bookmark-end text:name="zabbix"/></text:h>
      <text:p text:style-name="Text_20_body">Encore à faire:</text:p>
      <text:list text:style-name="List_20_1" text:continue-numbering="false">
        <text:list-item>
          <text:p text:style-name="List_20_1_Content_First"> Icones ?</text:p>
        </text:list-item>
        <text:list-item>
          <text:p text:style-name="List_20_1_Content"> Francisation?.</text:p>
        </text:list-item>
        <text:list-item>
          <text:p text:style-name="List_20_1_Content"> Surveiller Process</text:p>
        </text:list-item>
        <text:list-item>
          <text:p text:style-name="List_20_1_Content_Last"> Surveiller Ping</text:p>
        </text:list-item>
      </text:list>
      <text:h text:style-name="Heading_20_2" text:outline-level="2"><text:bookmark-start text:name="__RefHeading___zabbix_agent_2"/><text:bookmark-start text:name="zabbix_agent"/>Zabbix Agent<text:bookmark-end text:name="__RefHeading___zabbix_agent_2"/><text:bookmark-end text:name="zabbix_agen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repo.zabbix.com<text:span text:style-name="highlight_sy0">/</text:span>zabbix<text:span text:style-name="highlight_sy0">/</text:span><text:span text:style-name="highlight_nu0">5.2</text:span><text:span text:style-name="highlight_sy0">/</text:span>debian<text:span text:style-name="highlight_sy0">/</text:span>pool<text:span text:style-name="highlight_sy0">/</text:span>main<text:span text:style-name="highlight_sy0">/</text:span>z<text:span text:style-name="highlight_sy0">/</text:span>zabbix-release<text:span text:style-name="highlight_sy0">/</text:span>zabbix-release_5.2-<text:span text:style-name="highlight_nu0">1</text:span>+debian10_all.deb<text:line-break/><text:span text:style-name="highlight_kw2">dpkg</text:span> <text:span text:style-name="highlight_re5">-i</text:span> zabbix-release_5.2-<text:span text:style-name="highlight_nu0">1</text:span>+debian10_all.deb<text:line-break/>apt update <text:line-break/>apt <text:span text:style-name="highlight_kw2">install</text:span> zabbix-agent<text:line-break/> <text:line-break/><text:span text:style-name="highlight_kw2">nano</text:span> <text:span text:style-name="highlight_sy0">/</text:span>etc<text:span text:style-name="highlight_sy0">/</text:span>zabbix<text:span text:style-name="highlight_sy0">/</text:span>zabbix_agentd.conf<text:line-break/><text:span text:style-name="highlight_re2">Server</text:span>=10.0.0.213<text:line-break/><text:span text:style-name="highlight_re2">ServerActive</text:span>=10.0.0.213<text:line-break/><text:span text:style-name="highlight_re2">Hostname</text:span>=Server2<text:line-break/>service zabbix-agent restart</text:p>
          </table:table-cell>
        </table:table-row>
      </table:table>
      <text:h text:style-name="Heading_20_2" text:outline-level="2"><text:bookmark-start text:name="__RefHeading___zabbix_agent_lxc_proxmox_3"/><text:bookmark-start text:name="zabbix_agent_lxc_proxmox"/>Zabbix Agent &amp; LXC Proxmox<text:bookmark-end text:name="__RefHeading___zabbix_agent_lxc_proxmox_3"/><text:bookmark-end text:name="zabbix_agent_lxc_proxmox"/></text:h>
      <text:p text:style-name="Text_20_body">Les containers LXC donnent de mauvaises valeurs avec l'agent Zabbix. Une solution existe, pour cela il faut demander à l'agent d'envoyer des données propres au container et créer un template Zabbix dédié pour ces hosts.</text:p>
      <text:h text:style-name="Heading_20_3" text:outline-level="3"><text:bookmark-start text:name="__RefHeading___sur_le_host_4"/><text:bookmark-start text:name="sur_le_host"/>Sur le host<text:bookmark-end text:name="__RefHeading___sur_le_host_4"/><text:bookmark-end text:name="sur_le_host"/></text:h>
      <text:list text:style-name="Numbering_20_1" text:continue-numbering="false">
        <text:list-item>
          <text:p text:style-name="Numbering_20_1_Content_First"> Créer un fichier de configuration pour l'agent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zabbix<text:span text:style-name="highlight_sy0">/</text:span>zabbix_agentd.d<text:span text:style-name="highlight_sy0">/</text:span>zabbix_container.conf</text:p>
          </table:table-cell>
        </table:table-row>
      </table:table>
      <text:list text:style-name="Numbering_20_1" text:continue-numbering="true">
        <text:list-item>
          <text:p text:style-name="FirstListParagraph_Text_20_body">Avec les données suivantes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UserParameter</text:span>=ct.memory.size<text:span text:style-name="highlight_br0">[</text:span><text:span text:style-name="highlight_sy0">*</text:span><text:span text:style-name="highlight_br0">]</text:span>,<text:span text:style-name="highlight_kw2">free</text:span> <text:span text:style-name="highlight_re5">-b</text:span> <text:span text:style-name="highlight_sy0">|</text:span> <text:span text:style-name="highlight_kw2">awk</text:span> <text:span text:style-name="highlight_st_h">'$ 1 == "Mem:" {total=$ 2; used=($ 3+$ 5); pused=(($ 3+$ 5)*100/$ 2); free=$ 4; pfree=($ 4*100/$ 2); shared=$ 5; buffers=$ 6; cached=$ 6; available=($ 7); pavailable=(($ 7)*100/$ 2); if("$1" == "") {printf("%.0f", total )} else {printf("%.0f", $1 "" )} }'</text:span><text:line-break/><text:span text:style-name="highlight_re2">UserParameter</text:span>=ct.swap.size<text:span text:style-name="highlight_br0">[</text:span><text:span text:style-name="highlight_sy0">*</text:span><text:span text:style-name="highlight_br0">]</text:span>,<text:span text:style-name="highlight_kw2">free</text:span> <text:span text:style-name="highlight_re5">-b</text:span> <text:span text:style-name="highlight_sy0">|</text:span> <text:span text:style-name="highlight_kw2">awk</text:span> <text:span text:style-name="highlight_st_h">'$ 1 == "Swap:" {total=$ 2; used=$ 3; free=$ 4; pfree=($ 4*100/$ 2); pused=($ 3*100/$ 2); if("$1" == "") {printf("%.0f", free )} else {printf("%.0f", $1 "" )} }'</text:span><text:line-break/><text:span text:style-name="highlight_re2">UserParameter</text:span>=ct.cpu.load<text:span text:style-name="highlight_br0">[</text:span><text:span text:style-name="highlight_sy0">*</text:span><text:span text:style-name="highlight_br0">]</text:span>,<text:span text:style-name="highlight_kw2">uptime</text:span> <text:span text:style-name="highlight_sy0">|</text:span> <text:span text:style-name="highlight_kw2">awk</text:span> <text:span text:style-name="highlight_re5">-F</text:span><text:span text:style-name="highlight_st_h">'[, ]+'</text:span> <text:span text:style-name="highlight_st_h">'{avg1=$(NF-2); avg5=$(NF-1); avg15=$(NF)}{print $2/'</text:span>$<text:span text:style-name="highlight_br0">(</text:span>nproc<text:span text:style-name="highlight_br0">)</text:span><text:span text:style-name="highlight_st_h">'}'</text:span><text:line-break/><text:span text:style-name="highlight_re2">UserParameter</text:span>=ct.uptime,<text:span text:style-name="highlight_kw2">cut</text:span> <text:span text:style-name="highlight_re5">-d</text:span><text:span text:style-name="highlight_st0">"."</text:span> <text:span text:style-name="highlight_re5">-f1</text:span> <text:span text:style-name="highlight_sy0">/</text:span>proc<text:span text:style-name="highlight_sy0">/</text:span><text:span text:style-name="highlight_kw2">uptim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lancer l'agent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tablecell">
            <text:p text:style-name="Preformatted_20_Text">service zabbix-agent restart</text:p>
          </table:table-cell>
        </table:table-row>
      </table:table>
      <text:list text:style-name="Numbering_20_1" text:continue-numbering="true">
        <text:list-item/>
      </text:list>
      <text:h text:style-name="Heading_20_3" text:outline-level="3"><text:bookmark-start text:name="__RefHeading___sur_le_serveur_zabbix_5"/><text:bookmark-start text:name="sur_le_serveur_zabbix"/>Sur le serveur Zabbix<text:bookmark-end text:name="__RefHeading___sur_le_serveur_zabbix_5"/><text:bookmark-end text:name="sur_le_serveur_zabbix"/></text:h>
      <text:list text:style-name="Numbering_20_1" text:continue-numbering="false">
        <text:list-item>
          <text:p text:style-name="Numbering_20_1_Content_First"> Dans le menu Configuration → Template, ouvrez le template 'Linux by Zabbix agent active' et faites un Full Clone et ajouter le nom Proxmox <draw:frame draw:style-name="media" draw:name="0" text:anchor-type="as-char" draw:z-index="0" svg:width="48.895cm" style:rel-width="100%" svg:height="16.748125cm" style:rel-height="scale"><draw:image xlink:href="Pictures/ee59cb7a69942e67400710d6ddd06da5.png" xlink:type="simple" xlink:show="embed" xlink:actuate="onLoad"/></draw:frame></text:p>
        </text:list-item>
        <text:list-item>
          <text:p text:style-name="Numbering_20_1_Content"> Réouvrir “Linux CPU by Zabbix agent active PROXMOX” et se diriger dans les Items</text:p>
        </text:list-item>
        <text:list-item>
          <text:p text:style-name="Numbering_20_1_Content"> Remplacer system.cpu.load[all,avgX] par ct.cpu.load[all,avg15]</text:p>
        </text:list-item>
        <text:list-item>
          <text:p text:style-name="Numbering_20_1_Content"> A présent, ouvrir le template “Linux memory by Zabbix agent active” et faire un Full Clone et rajouter Proxmox</text:p>
        </text:list-item>
        <text:list-item>
          <text:p text:style-name="Numbering_20_1_Content"> Réouvrir “Linux memory by Zabbix agent active PROXMOX” et se diriger dans les Items</text:p>
        </text:list-item>
        <text:list-item>
          <text:p text:style-name="Numbering_20_1_Content"> Remplacer:</text:p>
          <text:list text:style-name="Numbering_20_1">
            <text:list-item>
              <text:p text:style-name="Numbering_20_1_Content"> vm.memory.size[available] par ct.memory.size[available]</text:p>
            </text:list-item>
            <text:list-item>
              <text:p text:style-name="Numbering_20_1_Content"> vm.memory.size[pavailable] par ct.memory.size[pavailable]</text:p>
            </text:list-item>
            <text:list-item>
              <text:p text:style-name="Numbering_20_1_Content"> system.swap.size[,free] par ct.swap.size[free]</text:p>
            </text:list-item>
            <text:list-item>
              <text:p text:style-name="Numbering_20_1_Content"> system.swap.size[,pfree] par ct.swap.size[pfree]</text:p>
            </text:list-item>
            <text:list-item>
              <text:p text:style-name="Numbering_20_1_Content"> vm.memory.size[total] par ct.memory.size[total]</text:p>
            </text:list-item>
            <text:list-item>
              <text:p text:style-name="Numbering_20_1_Content"> system.swap.size[,total] par ct.swap.size[total]</text:p>
            </text:list-item>
          </text:list>
        </text:list-item>
        <text:list-item>
          <text:p text:style-name="Numbering_20_1_Content"> Ouvrir le template “Linux generic by Zabbix agent active” et faire un Full Clone et rajouter Proxmox dans le nom</text:p>
        </text:list-item>
        <text:list-item>
          <text:p text:style-name="Numbering_20_1_Content"> Remplacer system.uptime par ct.uptime</text:p>
        </text:list-item>
        <text:list-item>
          <text:p text:style-name="Numbering_20_1_Content"> Maintenant se rendre dans le template “Linux by Zabbix agent active”, faire un Full Clone en y rajoutant Proxmox dans le nom</text:p>
        </text:list-item>
        <text:list-item>
          <text:p text:style-name="Numbering_20_1_Content"> Dans les linked templates, cliquer sur “Unlink &amp; Clear” pour les templates associés CPU, Memory &amp; Generic <draw:frame draw:style-name="media" draw:name="1" text:anchor-type="as-char" draw:z-index="1" svg:width="46.328541666667cm" style:rel-width="100%" svg:height="18.071041666667cm" style:rel-height="scale"><draw:image xlink:href="Pictures/992ab95a7928462b98f9fa55b93f9bef.png" xlink:type="simple" xlink:show="embed" xlink:actuate="onLoad"/></draw:frame></text:p>
        </text:list-item>
        <text:list-item>
          <text:p text:style-name="Numbering_20_1_Content"> Rajouter les 3 sous-templates créés <draw:frame draw:style-name="media" draw:name="2" text:anchor-type="as-char" draw:z-index="2" svg:width="36.962291666667cm" style:rel-width="100%" svg:height="12.012083333333cm" style:rel-height="scale"><draw:image xlink:href="Pictures/2db81d23e5208385ea7db99a28248fef.png" xlink:type="simple" xlink:show="embed" xlink:actuate="onLoad"/></draw:frame></text:p>
        </text:list-item>
        <text:list-item>
          <text:p text:style-name="Numbering_20_1_Content_Last"> Affecter le nouveau template “Linux by Zabbix agent active Proxmox” aux machines concernées</text:p>
        </text:list-item>
      </text:list>
      <text:h text:style-name="Heading_20_2" text:outline-level="2"><text:bookmark-start text:name="__RefHeading___single_sign_on_sso_6"/><text:bookmark-start text:name="single_sign_on_sso"/>Single Sign On (SSO)<text:bookmark-end text:name="__RefHeading___single_sign_on_sso_6"/><text:bookmark-end text:name="single_sign_on_sso"/></text:h>
      <text:list text:style-name="Numbering_20_1" text:continue-numbering="false">
        <text:list-item>
          <text:p text:style-name="Numbering_20_1_Content_First"> Installer les paquets kerberos nécessaire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apt-get</text:span> <text:span text:style-name="highlight_re5">-y</text:span> <text:span text:style-name="highlight_kw2">install</text:span> krb5-user libapache2-mod-auth-ker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krb5.conf </text:p>
        </text:list-item>
      </text:list>
      <table:table table:style-name="Table5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krb5.conf</text:p>
          </table:table-cell>
        </table:table-row>
      </table:table>
      <text:list text:style-name="Numbering_20_1" text:continue-numbering="true">
        <text:list-item>
          <text:p text:style-name="FirstListParagraph_Text_20_body">Coller une configuration +/- similaire</text:p>
        </text:list-item>
      </text:list>
      <table:table table:style-name="Table6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re0"><text:span text:style-name="highlight_br0">[</text:span>libdefaults<text:span text:style-name="highlight_br0">]</text:span></text:span><text:line-break/><text:s text:c="8"/><text:span text:style-name="highlight_re1">default_realm</text:span> <text:span text:style-name="highlight_sy0">=</text:span><text:span text:style-name="highlight_re2"> MAKEITSIMPLE.LAN</text:span><text:line-break/> <text:line-break/># The following krb5.conf variables are only for MIT Kerberos.<text:line-break/><text:s text:c="8"/><text:span text:style-name="highlight_re1">kdc_timesync</text:span> <text:span text:style-name="highlight_sy0">=</text:span><text:span text:style-name="highlight_re2"> 1</text:span><text:line-break/><text:s text:c="8"/><text:span text:style-name="highlight_re1">ccache_type</text:span> <text:span text:style-name="highlight_sy0">=</text:span><text:span text:style-name="highlight_re2"> 4</text:span><text:line-break/><text:s text:c="8"/><text:span text:style-name="highlight_re1">forwardable</text:span> <text:span text:style-name="highlight_sy0">=</text:span><text:span text:style-name="highlight_re2"> true</text:span><text:line-break/><text:s text:c="8"/><text:span text:style-name="highlight_re1">proxiable</text:span> <text:span text:style-name="highlight_sy0">=</text:span><text:span text:style-name="highlight_re2"> true</text:span><text:line-break/> <text:line-break/><text:s text:c="8"/><text:span text:style-name="highlight_re1">fcc-mit-ticketflags</text:span> <text:span text:style-name="highlight_sy0">=</text:span><text:span text:style-name="highlight_re2"> true</text:span><text:line-break/> <text:line-break/><text:span text:style-name="highlight_re0"><text:span text:style-name="highlight_br0">[</text:span>realms<text:span text:style-name="highlight_br0">]</text:span></text:span><text:line-break/>MAKEITSIMPLE.LAN <text:span text:style-name="highlight_sy0">=</text:span><text:span text:style-name="highlight_re2"> <text:span text:style-name="highlight_br0">{</text:span></text:span><text:line-break/><text:s text:c="8"/><text:span text:style-name="highlight_re1">kdc</text:span> <text:span text:style-name="highlight_sy0">=</text:span><text:span text:style-name="highlight_re2"> srv-ad.makeitsimple.lan</text:span><text:line-break/><text:s text:c="8"/><text:span text:style-name="highlight_re1">admin_server</text:span> <text:span text:style-name="highlight_sy0">=</text:span><text:span text:style-name="highlight_re2"> srv-ad.makeitsimple.lan</text:span><text:line-break/><text:s text:c="8"/><text:span text:style-name="highlight_re1">default_domain</text:span> <text:span text:style-name="highlight_sy0">=</text:span><text:span text:style-name="highlight_re2"> srv-ad.makeitsimple.lan</text:span><text:line-break/><text:span text:style-name="highlight_br0">}</text:span><text:line-break/> <text:line-break/>.makeitsimple.lan <text:span text:style-name="highlight_sy0">=</text:span><text:span text:style-name="highlight_re2"> MAKEITSIMPLE.LAN</text:span><text:line-break/>makeitsimple.lan <text:span text:style-name="highlight_sy0">=</text:span><text:span text:style-name="highlight_re2"> MAKEITSIMPLE.LAN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aire un test de session </text:p>
        </text:list-item>
      </text:list>
      <table:table table:style-name="Table7_Indentation_Level1">
        <table:table-column table:style-name="odt_auto_style_table_column_8_1"/>
        <table:table-row>
          <table:table-cell office:value-type="string" table:style-name="tablecell">
            <text:p text:style-name="Preformatted_20_Text">kinit Administrato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e connecter sur le serveur Samba-AD et faire les 3 commandes suivantes en modifiant le nom du serveur </text:p>
        </text:list-item>
      </text:list>
      <table:table table:style-name="Table8_Indentation_Level1">
        <table:table-column table:style-name="odt_auto_style_table_column_9_1"/>
        <table:table-row>
          <table:table-cell office:value-type="string" table:style-name="tablecell">
            <text:p text:style-name="Preformatted_20_Text">samba-tool user create <text:span text:style-name="highlight_re5">--random-password</text:span> http-glpi.makeitsimple.lan<text:line-break/>samba-tool spn add HTTP<text:span text:style-name="highlight_sy0">/</text:span>glpi.makeitsimple.lan http-glpi.makeitsimple.lan<text:line-break/>samba-tool domain exportkeytab <text:span text:style-name="highlight_sy0">/</text:span>root<text:span text:style-name="highlight_sy0">/</text:span>httpd.keytab <text:span text:style-name="highlight_re5">--principal</text:span>=HTTP<text:span text:style-name="highlight_sy0">/</text:span>glpi.makeitsimple.lan<text:span text:style-name="highlight_sy0">@</text:span>MAKEITSIMPLE.LA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érifier avec la commande kvno </text:p>
        </text:list-item>
      </text:list>
      <table:table table:style-name="Table9_Indentation_Level1">
        <table:table-column table:style-name="odt_auto_style_table_column_10_1"/>
        <table:table-row>
          <table:table-cell office:value-type="string" table:style-name="tablecell">
            <text:p text:style-name="Preformatted_20_Text">kvno HTTP<text:span text:style-name="highlight_sy0">/</text:span>glpi.makeitsimple.lan<text:span text:style-name="highlight_sy0">@</text:span>MAKEITSIMPLE.LAN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e retour sur le serveur GLPI, déplacer le fichier dans le dossier apache et lui donner les bons droits </text:p>
        </text:list-item>
      </text:list>
      <table:table table:style-name="Table10_Indentation_Level1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mv</text:span> httpd.keytab <text:span text:style-name="highlight_sy0">/</text:span>etc<text:span text:style-name="highlight_sy0">/</text:span>apache2<text:span text:style-name="highlight_sy0">/</text:span><text:line-break/><text:span text:style-name="highlight_kw2">chown</text:span> www-data:root <text:span text:style-name="highlight_sy0">/</text:span>etc<text:span text:style-name="highlight_sy0">/</text:span>apache2<text:span text:style-name="highlight_sy0">/</text:span>httpd.keytab<text:line-break/><text:span text:style-name="highlight_kw2">chmod</text:span> <text:span text:style-name="highlight_nu0">640</text:span> <text:span text:style-name="highlight_sy0">/</text:span>etc<text:span text:style-name="highlight_sy0">/</text:span>apache2<text:span text:style-name="highlight_sy0">/</text:span>httpd.keyta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apache </text:p>
        </text:list-item>
      </text:list>
      <table:table table:style-name="Table11_Indentation_Level1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ache2<text:span text:style-name="highlight_sy0">/</text:span>sites-enabled<text:span text:style-name="highlight_sy0">/</text:span>000-default.conf</text:p>
          </table:table-cell>
        </table:table-row>
      </table:table>
      <text:list text:style-name="Numbering_20_1" text:continue-numbering="true">
        <text:list-item/>
      </text:list>
      <table:table table:style-name="Table12_Indentation_Level1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1">DocumentRoot</text:span> /var/www<text:line-break/> <text:span text:style-name="highlight_kw1">Servername</text:span> glpi.makeitsimple.lan<text:line-break/> &lt;<text:span text:style-name="highlight_kw3">Location</text:span> /&gt;<text:line-break/><text:s text:c="16"/><text:span text:style-name="highlight_kw1">AuthType</text:span> Kerberos<text:line-break/><text:s text:c="16"/><text:span text:style-name="highlight_kw1">AuthName</text:span> <text:span text:style-name="highlight_st0">"Demande d'identification SSO"</text:span><text:line-break/><text:s text:c="16"/>KrbAuthRealms MAKEITSIMPLE.LAN<text:line-break/><text:s text:c="16"/>KrbServiceName HTTP/glpi.makeitsimple.lan<text:s text:c="3"/><text:line-break/><text:s text:c="16"/>Krb5Keytab /etc/apache2/httpd.keytab<text:line-break/><text:s text:c="16"/>KrbMethodNegotiate <text:span text:style-name="highlight_kw2">On</text:span><text:line-break/><text:s text:c="16"/>KrbMethodK5Passwd <text:span text:style-name="highlight_kw2">On</text:span><text:line-break/><text:s text:c="16"/><text:span text:style-name="highlight_kw1">require</text:span> valid-<text:span text:style-name="highlight_kw1">user</text:span><text:line-break/><text:s text:c="8"/>&lt;/<text:span text:style-name="highlight_kw3">Location</text:span>&gt;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apache2 </text:p>
        </text:list-item>
      </text:list>
      <table:table table:style-name="Table13_Indentation_Level1">
        <table:table-column table:style-name="odt_auto_style_table_column_14_1"/>
        <table:table-row>
          <table:table-cell office:value-type="string" table:style-name="tablecell">
            <text:p text:style-name="Preformatted_20_Text">Service apache2 resta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le CA Certificate sur le serveur Zabbix </text:p>
        </text:list-item>
      </text:list>
      <table:table table:style-name="Table14_Indentation_Level1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kw2">cp</text:span> ca.crt <text:span text:style-name="highlight_sy0">/</text:span>usr<text:span text:style-name="highlight_sy0">/</text:span>local<text:span text:style-name="highlight_sy0">/</text:span>share<text:span text:style-name="highlight_sy0">/</text:span>ca-certificates<text:span text:style-name="highlight_sy0">/</text:span><text:line-break/>update-ca-certificates<text:span text:style-name="highlight_sy0">&lt;</text:span>code<text:span text:style-name="highlight_sy0">&gt;</text:span> puis vérifier <text:span text:style-name="highlight_sy0">&lt;</text:span>code <text:span text:style-name="highlight_kw2">bash</text:span><text:span text:style-name="highlight_sy0">&gt;</text:span>openssl s_client <text:span text:style-name="highlight_re5">-showcerts</text:span> <text:span text:style-name="highlight_re5">-connect</text:span> dc1.makeitsimple.lan:<text:span text:style-name="highlight_nu0">636</text:span>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, la réponse doit être “Verify return code: 0 (ok)”</text:p>
        </text:list-item>
      </text:list>
      <text:list text:style-name="Numbering_20_1" text:continue-numbering="false">
        <text:list-item>
          <text:p text:style-name="Numbering_20_1_Content_First"> Dans Zabbix –&gt; Administration –&gt; Authentification –&gt; Ldap Parameters, faire la configuration pour se connecter à votre DC <draw:frame draw:style-name="media" draw:name="3" text:anchor-type="as-char" draw:z-index="3" svg:width="44.555833333333cm" style:rel-width="100%" svg:height="21.616458333333cm" style:rel-height="scale"><draw:image xlink:href="Pictures/32f9691c324973ffcf5a6701da5d4451.png" xlink:type="simple" xlink:show="embed" xlink:actuate="onLoad"/></draw:frame></text:p>
        </text:list-item>
        <text:list-item>
          <text:p text:style-name="Numbering_20_1_Content"> Zabbix –&gt; Administration –&gt; Authentification –&gt; Authentification –&gt; Choisir LDAP</text:p>
        </text:list-item>
        <text:list-item>
          <text:p text:style-name="Numbering_20_1_Content_Last"> Dans Zabbix –&gt; Administration –&gt; Users créer des utilisateurs ayant le même login que sur le domaine. Les mots de passes ne sont pas nécessaires.</text:p>
        </text:list-item>
      </text:list>
      <text:h text:style-name="Heading_20_2" text:outline-level="2"><text:bookmark-start text:name="__RefHeading___les_noms_de_services_windows_dynamiques_7"/><text:bookmark-start text:name="les_noms_de_services_windows_dynamiques"/>Les noms de services Windows Dynamiques<text:bookmark-end text:name="__RefHeading___les_noms_de_services_windows_dynamiques_7"/><text:bookmark-end text:name="les_noms_de_services_windows_dynamiques"/></text:h>
      <text:p text:style-name="Text_20_body">Sous Windows, certains services sont générés de manière dynamique et apparaissent/disparaissent selon les besoins. Ceci crée de nouvelles alertes quand ils sont abandonnés par la machine.
Pour ce faire, il faut faire une règle d'exclusion à rajouter dans Administration &gt; General &gt; Regular Expressions &gt; Windows service names for discovery ceci </text:p>
      <text:p text:style-name="Preformatted_20_Text">^\A(WpnUserService_|OneSyncSvc_|CDPUserSvc_)$</text:p>
      <text:p text:style-name="Text_20_body"><draw:frame draw:style-name="media" draw:name="4" text:anchor-type="as-char" draw:z-index="4" svg:width="35.824583333333cm" style:rel-width="100%" svg:height="10.398125cm" style:rel-height="scale"><draw:image xlink:href="Pictures/548b040148b440fdfa661bed831271d2.png" xlink:type="simple" xlink:show="embed" xlink:actuate="onLoad"/></draw:frame></text:p>
      <text:h text:style-name="Heading_20_2" text:outline-level="2"><text:bookmark-start text:name="__RefHeading___debugger_snmpv3_8"/><text:bookmark-start text:name="debugger_snmpv3"/>Debugger snmpv3<text:bookmark-end text:name="__RefHeading___debugger_snmpv3_8"/><text:bookmark-end text:name="debugger_snmpv3"/></text:h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apt <text:span text:style-name="highlight_kw2">install</text:span> snmp<text:line-break/>snmpwalk <text:span text:style-name="highlight_re5">-v3</text:span> <text:span text:style-name="highlight_re5">-a</text:span> MD5 <text:span text:style-name="highlight_re5">-A</text:span> dS2N9xjfOj5TlbH <text:span text:style-name="highlight_re5">-u</text:span> ciscosnmp <text:span text:style-name="highlight_re5">-x</text:span> DES <text:span text:style-name="highlight_re5">-X</text:span> dS2N9xjfOj5TlbH <text:span text:style-name="highlight_re5">-l</text:span> authPriv 10.10.10.4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8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10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name="Table1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10::23:53</meta:creation-date>
    <dc:creator>Generated</dc:creator>
    <dc:date>2026-08-28T10::23:53</dc:date>
    <dc:language>en-US</dc:language>
    <meta:editing-cycles>1</meta:editing-cycles>
    <meta:editing-duration>PT0S</meta:editing-duration>
    <dc:title>linux:zabbix</dc:title>
  </office:meta>
</office:document-meta>
</file>