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zfs"/><text:bookmark-start text:name="__RefHeading___zfs_1"/><text:bookmark-start text:name="zfs"/>ZFS<text:bookmark-end text:name="__RefHeading___zfs_1"/><text:bookmark-end text:name="zfs"/></text:h>
      <text:h text:style-name="Heading_20_2" text:outline-level="2"><text:bookmark-start text:name="__RefHeading___histoire_d_une_recovery_proxmox_en_initramfs_2"/><text:bookmark-start text:name="histoire_d_une_recovery_proxmox_en_initramfs"/>Histoire d'une recovery Proxmox en initramfs<text:bookmark-end text:name="__RefHeading___histoire_d_une_recovery_proxmox_en_initramfs_2"/><text:bookmark-end text:name="histoire_d_une_recovery_proxmox_en_initramfs"/></text:h>
      <text:p text:style-name="Text_20_body">Le client était bloqué en initramfs, le démarrage ne pouvant monter les volumes zfs. Cette page <text:a xlink:type="simple" xlink:href="https://qlr.ro/fix-proxmox-zfs-boot-issues-grub-device-not-found/" text:style-name="Internet_20_link" text:visited-style-name="Visited_20_Internet_20_Link">https://qlr.ro/fix-proxmox-zfs-boot-issues-grub-device-not-found/</text:a> m'a donné les informations pour pouvoir redémarrer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4"/>zpool import rpool<text:line-break/><text:s text:c="4"/>zpool import pool1<text:line-break/><text:s text:c="4"/><text:span text:style-name="highlight_kw2">mkdir</text:span> <text:span text:style-name="highlight_sy0">/</text:span>mnt<text:line-break/><text:s text:c="4"/><text:span text:style-name="highlight_kw3">cd</text:span> <text:span text:style-name="highlight_sy0">/</text:span>mnt<text:line-break/><text:s text:c="4"/><text:span text:style-name="highlight_kw2">mkdir</text:span> proxmox<text:line-break/><text:s text:c="4"/>zfs <text:span text:style-name="highlight_kw1">set</text:span> <text:span text:style-name="highlight_re2">mountpoint</text:span>=<text:span text:style-name="highlight_sy0">/</text:span>mnt<text:span text:style-name="highlight_sy0">/</text:span>proxmox <text:span text:style-name="highlight_sy0">/</text:span>rpool<text:span text:style-name="highlight_sy0">/</text:span>ROOT<text:span text:style-name="highlight_sy0">/</text:span>pve-<text:span text:style-name="highlight_nu0">1</text:span><text:line-break/><text:s text:c="4"/>zfs <text:span text:style-name="highlight_kw2">mount</text:span> rpool<text:span text:style-name="highlight_sy0">/</text:span>ROOT<text:span text:style-name="highlight_sy0">/</text:span>pve-<text:span text:style-name="highlight_nu0">1</text:span><text:line-break/><text:s text:c="4"/><text:span text:style-name="highlight_kw2">mount</text:span> <text:span text:style-name="highlight_re5">-t</text:span> proc <text:span text:style-name="highlight_sy0">/</text:span>proc <text:span text:style-name="highlight_sy0">/</text:span>mnt<text:span text:style-name="highlight_sy0">/</text:span>proxmox<text:span text:style-name="highlight_sy0">/</text:span>proc<text:line-break/><text:s text:c="4"/><text:span text:style-name="highlight_kw2">mount</text:span> <text:span text:style-name="highlight_re5">--rbind</text:span> <text:span text:style-name="highlight_sy0">/</text:span>dev <text:span text:style-name="highlight_sy0">/</text:span>mnt<text:span text:style-name="highlight_sy0">/</text:span>proxmox<text:span text:style-name="highlight_sy0">/</text:span>dev<text:line-break/><text:s text:c="4"/><text:span text:style-name="highlight_kw2">mount</text:span> <text:span text:style-name="highlight_re5">--rbind</text:span> <text:span text:style-name="highlight_sy0">/</text:span>sys <text:span text:style-name="highlight_sy0">/</text:span>mnt<text:span text:style-name="highlight_sy0">/</text:span>proxmox<text:span text:style-name="highlight_sy0">/</text:span>sys<text:line-break/><text:s text:c="4"/><text:span text:style-name="highlight_kw2">chroot</text:span> <text:span text:style-name="highlight_sy0">/</text:span>mnt<text:span text:style-name="highlight_sy0">/</text:span>proxmox <text:span text:style-name="highlight_sy0">/</text:span>bin<text:span text:style-name="highlight_sy0">/</text:span><text:span text:style-name="highlight_kw2">bash</text:span><text:line-break/><text:s text:c="4"/><text:span text:style-name="highlight_kw3">source</text:span> <text:span text:style-name="highlight_sy0">/</text:span>etc<text:span text:style-name="highlight_sy0">/</text:span>profile<text:line-break/><text:s text:c="4"/>update-initramfs <text:span text:style-name="highlight_re5">-k</text:span> all <text:span text:style-name="highlight_re5">-u</text:span> <text:span text:style-name="highlight_sy0">&amp;&amp;</text:span> update-grub <text:span text:style-name="highlight_sy0">&amp;&amp;</text:span> pve-efiboot-tool refresh<text:line-break/><text:s text:c="4"/><text:span text:style-name="highlight_kw2">umount</text:span> <text:span text:style-name="highlight_sy0">/</text:span>mnt<text:span text:style-name="highlight_sy0">/</text:span>proxmox<text:span text:style-name="highlight_sy0">/</text:span>proc<text:line-break/><text:s text:c="4"/><text:span text:style-name="highlight_kw2">umount</text:span> <text:span text:style-name="highlight_sy0">/</text:span>mnt<text:span text:style-name="highlight_sy0">/</text:span>proxmox<text:span text:style-name="highlight_sy0">/</text:span>sys<text:line-break/><text:s text:c="4"/><text:span text:style-name="highlight_kw2">umount</text:span> <text:span text:style-name="highlight_sy0">/</text:span>mnt<text:span text:style-name="highlight_sy0">/</text:span>proxmox<text:span text:style-name="highlight_sy0">/</text:span>dev<text:span text:style-name="highlight_sy0">/</text:span>pts <text:span text:style-name="highlight_br0">(</text:span>pts je ne suis plus certain<text:span text:style-name="highlight_br0">)</text:span><text:line-break/><text:s text:c="4"/><text:span text:style-name="highlight_kw2">umount</text:span> <text:span text:style-name="highlight_sy0">/</text:span>mnt<text:span text:style-name="highlight_sy0">/</text:span>proxmox<text:span text:style-name="highlight_sy0">/</text:span>dev<text:line-break/><text:s text:c="4"/><text:span text:style-name="highlight_kw2">umount</text:span> <text:span text:style-name="highlight_sy0">/</text:span>mnt<text:span text:style-name="highlight_sy0">/</text:span>proxmox<text:line-break/><text:s text:c="4"/>zfs <text:span text:style-name="highlight_kw1">set</text:span> <text:span text:style-name="highlight_re2">mountpoint</text:span>=<text:span text:style-name="highlight_sy0">/</text:span> rpool<text:span text:style-name="highlight_sy0">/</text:span>ROOT<text:span text:style-name="highlight_sy0">/</text:span>pve-<text:span text:style-name="highlight_nu0">1</text:span><text:line-break/><text:s text:c="4"/>et enfin un reboot :-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58:14</meta:creation-date>
    <dc:creator>Generated</dc:creator>
    <dc:date>2026-08-27T09::58:14</dc:date>
    <dc:language>en-US</dc:language>
    <meta:editing-cycles>1</meta:editing-cycles>
    <meta:editing-duration>PT0S</meta:editing-duration>
    <dc:title>linux:zfs</dc:title>
  </office:meta>
</office:document-meta>
</file>