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oo:dev"/><text:bookmark-start text:name="__RefHeading___odoo_dev_1"/><text:bookmark-start text:name="odoo_dev"/>Odoo dev<text:bookmark-end text:name="__RefHeading___odoo_dev_1"/><text:bookmark-end text:name="odoo_dev"/></text:h>
      <text:h text:style-name="Heading_20_2" text:outline-level="2"><text:bookmark-start text:name="__RefHeading___faire_un_addon_2"/><text:bookmark-start text:name="faire_un_addon"/>Faire un addon<text:bookmark-end text:name="__RefHeading___faire_un_addon_2"/><text:bookmark-end text:name="faire_un_addon"/></text:h>
      <text:p text:style-name="Text_20_body">Faire la commande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doo scaffold makeitsimple_location</text:p>
          </table:table-cell>
        </table:table-row>
      </table:table>
      <text:p text:style-name="Text_20_body">pour créer la structure d'une app
Généralement dans le dossier: /usr/lib/python3/dist-packages/odoo/add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5:13</meta:creation-date>
    <dc:creator>Generated</dc:creator>
    <dc:date>2026-08-27T08::55:13</dc:date>
    <dc:language>en-US</dc:language>
    <meta:editing-cycles>1</meta:editing-cycles>
    <meta:editing-duration>PT0S</meta:editing-duration>
    <dc:title>odoo:dev</dc:title>
  </office:meta>
</office:document-meta>
</file>