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doo:ecommerce:product-template"/><text:bookmark-start text:name="__RefHeading___product_template_work_in_progress_1"/><text:bookmark-start text:name="product_template_work_in_progress"/>Product template work in progress<text:bookmark-end text:name="__RefHeading___product_template_work_in_progress_1"/><text:bookmark-end text:name="product_template_work_in_progress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&lt;?xml version="1.0"?&gt;<text:line-break/>&lt;data inherit_id="website_sale.product" active="True" name="Delivery time"&gt;<text:line-break/><text:s text:c="8"/>&lt;xpath expr="//div[@id='o_product_terms_and_share']" position="after"&gt;<text:line-break/><text:s text:c="10"/>&lt;div itemscope="itemscope" itemtype="http://schema.org/Product" id="wrap" class="js_sale"&gt;<text:line-break/><text:s text:c="10"/>&lt;section t-attf-class="container py-4 oe_website_sale #{'discount' if combination_info['has_discounted_price'] else ''}" id="product_detail" t-att-data-view-track="view_track and '1' or '0'" t-att-data-product-tracking-info="json.dumps(request.env['product.template'].get_google_analytics_data(combination_info))"&gt;<text:line-break/> <text:line-break/><text:s text:c="12"/>&lt;div id="o-carousel-product" class="carousel slide position-sticky mb-3 overflow-hidden" data-ride="carousel" data-interval="0" t-att-data-name="product_carousel_block_name"&gt; <text:line-break/><text:s text:c="12"/>&lt;t t-set="product_images" t-value="product_variant._get_images() if product_variant else product._get_images()"/&gt;<text:line-break/><text:s text:c="12"/>&lt;div t-attf-class="carousel-item h-100#{' active' if product_image_first else ''}"&gt;<text:line-break/><text:s text:c="12"/>&lt;t t-foreach="product_images" t-as="product_image"&gt;<text:line-break/><text:s text:c="14"/>&lt;p&gt; nom : &lt;t t-esc="product_image.image_1920"/&gt;&lt;/p&gt;<text:line-break/><text:s text:c="12"/>&lt;/t&gt;<text:line-break/><text:s text:c="12"/>&lt;/div&gt;<text:line-break/><text:s text:c="12"/>&lt;/div&gt;<text:line-break/> <text:line-break/><text:s text:c="12"/>product_variant.qty_available: &lt;p&gt;&lt;t t-esc="product_variant.qty_available"/&gt;&lt;/p&gt;<text:line-break/><text:s text:c="12"/>product.qty_available: &lt;p&gt;&lt;t t-esc="product.qty_available"/&gt;&lt;/p&gt;<text:line-break/><text:s text:c="12"/>&lt;p&gt;product_line.uom_qty: &lt;t t-set="test" t-attf-test="product_line.uom_qty"/&gt;<text:s text:c="2"/>&lt;t t-esc="test"/&gt;&lt;/p&gt;<text:line-break/><text:s text:c="12"/>&lt;p&gt;product.qty_available: &lt;t t-set="test" t-attf-test="product_variant.qty_available"/&gt;<text:s text:c="2"/>&lt;t t-esc="test"/&gt;&lt;/p&gt;<text:line-break/><text:s text:c="13"/>&lt;p&gt;combination_info: &lt;t t-set="test" t-attf-test="product_variant.id"/&gt;<text:s text:c="2"/>&lt;t t-esc="test"/&gt;&lt;/p&gt;<text:line-break/><text:s text:c="13"/>&lt;p t-if="product.virtual_available==0" class="alert alert-danger"&gt;Cet article n'est plus disponible dans cette taille&lt;/p&gt;<text:line-break/><text:s text:c="13"/>&lt;p t-if="product.allow_out_of_stock_order and product.virtual_available==0"&gt;Expédition: Disponible en 6 à 12 jours&lt;/p&gt;<text:line-break/><text:s text:c="13"/>&lt;p t-if="product.virtual_available&gt;0"&gt;Expédition: Disponible en 24h en Belgique&lt;/p&gt;<text:line-break/><text:s text:c="13"/>&lt;!--tock visible<text:s text:c="2"/>&lt;p&gt;&lt;t t-esc="product_product.stock_quant_ids.inventory_quantity_auto_apply"/&gt;&lt;/p&gt;--&gt;<text:line-break/> <text:line-break/><text:s text:c="13"/>&lt;p t-if="hasQuantities"&gt;TADAAAA&lt;/p&gt;<text:line-break/><text:s text:c="13"/>&lt;p&gt;product._get_combination_info(combination, add_qty=add_qty or 1, pricelist=pricelist) &lt;t t-esc="product._get_combination_info(combination, add_qty=add_qty or 1, pricelist=pricelist)"/&gt;&lt;/p&gt;<text:line-break/><text:s text:c="13"/>&lt;p&gt;&lt;t t-esc="product._get_combination_info()"/&gt;&lt;/p&gt;<text:line-break/><text:s text:c="13"/>&lt;p&gt;product.env['product.product'].browse(combination_info['product_id']): &lt;t t-esc="product.env['product.product'].browse(combination_info['product_id'])"/&gt;&lt;/p&gt;<text:line-break/><text:s text:c="14"/>&lt;p&gt;&lt;t t-esc="product.env['product.product']"/&gt;&lt;/p&gt;<text:line-break/><text:s text:c="12"/>&lt;p&gt;product_detail: &lt;t t-esc="product_detail"/&gt;&lt;/p&gt;<text:line-break/><text:s text:c="12"/>&lt;p&gt;combination: &lt;t t-esc="combination"/&gt;&lt;/p&gt;<text:line-break/><text:s text:c="12"/>&lt;p&gt;combination_info: &lt;t t-esc="combination_info"/&gt;&lt;/p&gt;<text:line-break/> <text:line-break/><text:s text:c="12"/>&lt;p&gt;combination: &lt;t t-att="combination"/&gt;&lt;/p&gt;<text:line-break/> <text:line-break/> <text:line-break/><text:s text:c="13"/>product.virtual_available: &lt;p&gt;&lt;t t-esc="product.virtual_available"/&gt;&lt;/p&gt;<text:line-break/><text:s text:c="14"/>product.list_price1: &lt;p&gt;&lt;t t-esc="combination_info['price']"/&gt;&lt;/p&gt;<text:line-break/><text:s text:c="14"/>product.list_price2: &lt;span itemprop="price" style="display:none;" t-esc="combination_info['price']"/&gt;<text:line-break/><text:s text:c="14"/>product.list_price3: &lt;span t-field="product.list_price" t-options="{<text:s text:c="20"/>&amp;quot;widget&amp;quot;: &amp;quot;monetary&amp;quot;,<text:s text:c="20"/>&amp;quot;display_currency&amp;quot;: product.currency_id,<text:s text:c="16"/>}"/&gt;<text:line-break/> <text:line-break/><text:s text:c="15"/>&lt;t t-foreach="product.valid_product_template_attribute_line_ids" t-as="ptal"&gt;<text:line-break/><text:s text:c="20"/>aaa &lt;t t-esc="ptal.id"/&gt;<text:line-break/><text:s text:c="14"/>&lt;/t&gt;<text:line-break/> <text:line-break/><text:s text:c="6"/>&lt;t t-if="handle_stock"&gt;<text:line-break/><text:s text:c="8"/>STOCK<text:line-break/><text:s text:c="8"/>&lt;/t&gt;<text:line-break/> <text:line-break/><text:s text:c="12"/>&lt;t t-set="product_variant2" t-value="product.env['product.product'].browse(combination_info['product_id'])"/&gt;<text:line-break/><text:s text:c="12"/>&lt;p&gt;product_variant2: &lt;t t-esc="product_variant2"/&gt;&lt;/p&gt;<text:line-break/> <text:line-break/><text:s text:c="12"/>&lt;p&gt;website_sale.product_quantity: &lt;t t-esc="product_quantity"/&gt;&lt;/p&gt;<text:line-break/>&lt;t t-set="prod_obj" t-value="request.env['product.product']"/&gt;<text:line-break/> <text:line-break/>&lt;t t-set="prodtemp" t-value="prod_obj.search([])" /&gt;<text:line-break/> <text:line-break/>&lt;t t-foreach="prodtemp" t-as="prod"&gt;<text:line-break/> <text:line-break/>&lt;t t-esc="prod.name"/&gt;<text:line-break/> <text:line-break/>&lt;/t&gt;<text:line-break/><text:s text:c="8"/>&lt;/section&gt;<text:line-break/><text:s text:c="8"/>&lt;/div&gt;<text:line-break/><text:s text:c="8"/>&lt;/xpath&gt;<text:line-break/><text:s text:c="4"/>&lt;/data&gt;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51:40</meta:creation-date>
    <dc:creator>Generated</dc:creator>
    <dc:date>2026-08-27T10::51:40</dc:date>
    <dc:language>en-US</dc:language>
    <meta:editing-cycles>1</meta:editing-cycles>
    <meta:editing-duration>PT0S</meta:editing-duration>
    <dc:title>odoo:ecommerce:product-template</dc:title>
  </office:meta>
</office:document-meta>
</file>