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install"/><text:bookmark-start text:name="__RefHeading___odooinstallation_v17_sur_debian_12_1"/><text:bookmark-start text:name="odooinstallation_v17_sur_debian_12"/>Odoo: Installation v17 sur Debian 12<text:bookmark-end text:name="__RefHeading___odooinstallation_v17_sur_debian_12_1"/><text:bookmark-end text:name="odooinstallation_v17_sur_debian_12"/></text:h>
      <text:h text:style-name="Heading_20_3" text:outline-level="3"><text:bookmark-start text:name="__RefHeading___install_2"/><text:bookmark-start text:name="install"/>Install<text:bookmark-end text:name="__RefHeading___install_2"/><text:bookmark-end text:name="instal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gnupg2 postgresql<text:line-break/><text:span text:style-name="highlight_co0">#pg_ctlcluster 13 main start</text:span><text:line-break/>dpkg-reconfigure locales<text:line-break/>dpkg-reconfigure tzdata<text:line-break/><text:span text:style-name="highlight_kw2">wget</text:span> <text:span text:style-name="highlight_re5">-O</text:span> - https:<text:span text:style-name="highlight_sy0">//</text:span>nightly.odoo.com<text:span text:style-name="highlight_sy0">/</text:span>odoo.key <text:span text:style-name="highlight_sy0">|</text:span> <text:span text:style-name="highlight_kw2">apt-key add</text:span> -<text:line-break/><text:span text:style-name="highlight_kw3">echo</text:span> <text:span text:style-name="highlight_st0">"deb http://nightly.odoo.com/17.0/nightly/deb/ ./"</text:span> <text:span text:style-name="highlight_sy0">&gt;&gt;</text:span> <text:span text:style-name="highlight_sy0">/</text:span>etc<text:span text:style-name="highlight_sy0">/</text:span>apt<text:span text:style-name="highlight_sy0">/</text:span>sources.list<text:line-break/><text:span text:style-name="highlight_kw2">apt-get update</text:span> <text:span text:style-name="highlight_sy0">&amp;&amp;</text:span> <text:span text:style-name="highlight_kw2">apt-get install</text:span> odoo ttf-mscorefonts-installer<text:line-break/>service odoo start<text:line-break/> <text:line-break/>==== Installation wkhtmltopdf ====<text:line-break/><text:span text:style-name="highlight_sy0">&lt;</text:span>code <text:span text:style-name="highlight_kw2">bash</text:span><text:span text:style-name="highlight_sy0">&gt;</text:span><text:line-break/><text:span text:style-name="highlight_kw2">wget</text:span> https:<text:span text:style-name="highlight_sy0">//</text:span>github.com<text:span text:style-name="highlight_sy0">/</text:span>wkhtmltopdf<text:span text:style-name="highlight_sy0">/</text:span>packaging<text:span text:style-name="highlight_sy0">/</text:span>releases<text:span text:style-name="highlight_sy0">/</text:span>download<text:span text:style-name="highlight_sy0">/</text:span>0.12.6.1-<text:span text:style-name="highlight_nu0">3</text:span><text:span text:style-name="highlight_sy0">/</text:span>wkhtmltox_0.12.6.1-<text:span text:style-name="highlight_nu0">3</text:span>.jammy_arm64.deb<text:line-break/><text:span text:style-name="highlight_kw2">dpkg</text:span> <text:span text:style-name="highlight_re5">-i</text:span> wkhtmltox_0.12.6.1-<text:span text:style-name="highlight_nu0">3</text:span>.jammy_amd64.deb</text:p>
          </table:table-cell>
        </table:table-row>
      </table:table>
      <text:h text:style-name="Heading_20_3" text:outline-level="3"><text:bookmark-start text:name="__RefHeading___reverse_proxy_3"/><text:bookmark-start text:name="reverse_proxy"/>Reverse Proxy<text:bookmark-end text:name="__RefHeading___reverse_proxy_3"/><text:bookmark-end text:name="reverse_proxy"/></text:h>
      <text:p text:style-name="Text_20_body">apt-get install apache2
a2enmod proxy proxy_http
service apache2 restart
a2dissite 000-default.conf
nano /etc/apache2/sites-available/odoo.conf</text:p>
      <text:p text:style-name="Text_20_body">&lt;VirtualHost *:80&gt;</text:p>
      <text:p text:style-name="Preformatted_20_Text"><text:s text:c="2"/>ServerName test.makeitsimple.be<text:line-break/><text:s text:c="2"/>ServerAdmin info@makeitsimple.be</text:p>
      <text:p text:style-name="Preformatted_20_Text"><text:s text:c="2"/>ProxyPass / http://127.0.0.1:8069/<text:line-break/><text:s text:c="2"/>ProxyPassReverse / http://127.0.0.1:8069/<text:line-break/><text:s text:c="2"/>ProxyRequests Off</text:p>
      <text:p text:style-name="Text_20_body">&lt;/VirtualHost&gt;</text:p>
      <text:p text:style-name="Text_20_body">a2ensite odoo.conf</text:p>
      <text:p text:style-name="Text_20_body">&lt;/code&gt;</text:p>
      <text:p text:style-name="Text_20_body">Wkhtmltopdf doit peut-être être téléchargé en .deb et installé manuell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2:04</meta:creation-date>
    <dc:creator>Generated</dc:creator>
    <dc:date>2026-08-27T07::32:04</dc:date>
    <dc:language>en-US</dc:language>
    <meta:editing-cycles>1</meta:editing-cycles>
    <meta:editing-duration>PT0S</meta:editing-duration>
    <dc:title>odoo:install</dc:title>
  </office:meta>
</office:document-meta>
</file>